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40f370c4b04535a53ddf064ea68865.jpg"/>
  <manifest:file-entry manifest:media-type="image/jpeg" manifest:full-path="Pictures/0315e68028cb84a6a6487471df5114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7seas:fichebateau"/><text:bookmark-start text:name="__RefHeading___navire_seven_seas_mariner_1"/><text:bookmark-start text:name="navire_seven_seas_mariner"/>Navire Seven Seas Mariner<text:bookmark-end text:name="__RefHeading___navire_seven_seas_mariner_1"/><text:bookmark-end text:name="navire_seven_seas_mariner"/></text:h>
      <text:p text:style-name="Text_20_body"><draw:frame draw:style-name="media" draw:name="0" text:anchor-type="as-char" draw:z-index="0" svg:width="10.583333333333cm" svg:height="7.9375cm"><draw:image xlink:href="Pictures/1b40f370c4b04535a53ddf064ea68865.jpg" xlink:type="simple" xlink:show="embed" xlink:actuate="onLoad"/></draw:frame><draw:frame draw:style-name="mediaright" draw:name="1" text:anchor-type="paragraph" draw:z-index="1" svg:width="10.583333333333cm" svg:height="7.9375cm"><draw:image xlink:href="Pictures/0315e68028cb84a6a6487471df511461.jpg" xlink:type="simple" xlink:show="embed" xlink:actuate="onLoad"/></draw:frame></text:p>
      <text:list text:style-name="List_20_1" text:continue-numbering="false">
        <text:list-item>
          <text:p text:style-name="List_20_1_Content_First"> Année de mise en service : 2001</text:p>
        </text:list-item>
        <text:list-item>
          <text:p text:style-name="List_20_1_Content"> construit par les Chantiers de l'Atlantique de Saint-Nazaire, France </text:p>
        </text:list-item>
        <text:list-item>
          <text:p text:style-name="List_20_1_Content"> design inspiré du  <text:a xlink:type="simple" xlink:href="https://fr.wikipedia.org/wiki/AIDAmira" text:style-name="Internet_20_link" text:visited-style-name="Visited_20_Internet_20_Link">Mistral</text:a>.</text:p>
        </text:list-item>
        <text:list-item>
          <text:p text:style-name="List_20_1_Content"> Pavillon : Mata Utu dans les royaumes coutumiers polynésiens  aujourd'hui  Nassau,  Bahamas</text:p>
        </text:list-item>
        <text:list-item>
          <text:p text:style-name="List_20_1_Content"> Vitesse : 20.00 noeuds</text:p>
        </text:list-item>
        <text:list-item>
          <text:p text:style-name="List_20_1_Content"> Tonnage brut : 48 075 UMS</text:p>
        </text:list-item>
        <text:list-item>
          <text:p text:style-name="List_20_1_Content"> Déplacement 4700 Tonnes</text:p>
        </text:list-item>
        <text:list-item>
          <text:p text:style-name="List_20_1_Content"> Nombre de passagers : 700</text:p>
        </text:list-item>
        <text:list-item>
          <text:p text:style-name="List_20_1_Content"> Membres d'équipage : 440</text:p>
        </text:list-item>
        <text:list-item>
          <text:p text:style-name="List_20_1_Content"> Longueur : 216 mètres</text:p>
        </text:list-item>
        <text:list-item>
          <text:p text:style-name="List_20_1_Content"> Largeur : 28 mètres</text:p>
        </text:list-item>
        <text:list-item>
          <text:p text:style-name="List_20_1_Content"> Tirant d'eau : 6.00 mètres</text:p>
        </text:list-item>
        <text:list-item>
          <text:p text:style-name="List_20_1_Content"> Nombre de ponts : 8</text:p>
        </text:list-item>
        <text:list-item>
          <text:p text:style-name="List_20_1_Content"> Propulsion et gouverne : 2 pods azimutaux de 8,5 GW marque moteur : Rolls Royce.</text:p>
        </text:list-item>
        <text:list-item>
          <text:p text:style-name="List_20_1_Content"> Production d'énergie : 4 groupes éléctrogènes  x 7920 kW Wärtsilä 12V38A </text:p>
        </text:list-item>
        <text:list-item>
          <text:p text:style-name="List_20_1_Content_Last"> Numéro OMI: 9210139</text:p>
        </text:list-item>
      </text:list>
      <text:p text:style-name="Text_20_body">Voir aussi la <text:a xlink:type="simple" xlink:href="https://www.meretmarine.com/fr/navires/classe/620/seven-seas-mariner/963" text:style-name="Internet_20_link" text:visited-style-name="Visited_20_Internet_20_Link">fiche bateau mer et marine </text:a></text:p>
      <text:p text:style-name="Text_20_body">voir la <text:a xlink:type="simple" xlink:href="https://kavodao.org/doku.php?id=apu:cv:7seas:galleriephoto" text:style-name="Internet_20_link" text:visited-style-name="Visited_20_Internet_20_Link">gallerie photo</text:a></text:p>
      <text:p text:style-name="Horizontal_20_Line"/>
      <text:p text:style-name="Text_20_body"><text:span text:style-name="Emphasis"><text:a xlink:type="simple" xlink:href="https://kavodao.org/doku.php?id=apu:cv:start" text:style-name="Internet_20_link" text:visited-style-name="Visited_20_Internet_20_Link">retour à la page sommaire CV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7seas:fichebateau</dc:title>
  </office:meta>
</office:document-meta>
</file>