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bacsloire"/><text:bookmark-start text:name="__RefHeading___responsable_d_exploitation_aux_bacs_de_loire_1"/><text:bookmark-start text:name="responsable_d_exploitation_aux_bacs_de_loire"/>Responsable d'exploitation aux Bacs de Loire<text:bookmark-end text:name="__RefHeading___responsable_d_exploitation_aux_bacs_de_loire_1"/><text:bookmark-end text:name="responsable_d_exploitation_aux_bacs_de_loire"/></text:h>
      <text:p text:style-name="Text_20_body">D“avril 2017 à Octobre 2019, j'ai travaillé à la CBL en tant que responsable d'exploitation.</text:p>
      <text:h text:style-name="Heading_20_2" text:outline-level="2"><text:bookmark-start text:name="__RefHeading___la_compagnie_cbl_2"/><text:bookmark-start text:name="la_compagnie_cbl"/>La compagnie CBL<text:bookmark-end text:name="__RefHeading___la_compagnie_cbl_2"/><text:bookmark-end text:name="la_compagnie_cbl"/></text:h>
      <text:p text:style-name="Text_20_body">La Compagnie des Bacs de Loire est une filiale de Transdev la multinationale de transport propriété en majorité de l'état français. La CBL a répondu à l'appel d'offre du Conseil Départemental de Loire Atlantique pour l'exploitation des bacs et l'a gagné. voir la   <text:a xlink:type="simple" xlink:href="https://kavodao.org/lib/exe/fetch.php?media=apu:cv:presentation-cbl-gaspe.pdf" text:style-name="Internet_20_link" text:visited-style-name="Visited_20_Internet_20_Link">présentation</text:a> de la CBL faite sur le site du Gaspe ( Groupement des armateurs des services publics de passages d'eau) ou sur le site du département 44 la <text:a xlink:type="simple" xlink:href="https://inforoutes.loire-atlantique.fr/jcms/navigation/navigation-principale/bacs-de-loire-fr-dev_5006" text:style-name="Internet_20_link" text:visited-style-name="Visited_20_Internet_20_Link">présentation du service</text:a> des bacs de Loire.</text:p>
      <text:h text:style-name="Heading_20_2" text:outline-level="2"><text:bookmark-start text:name="__RefHeading___les_bateaux_3"/><text:bookmark-start text:name="les_bateaux"/>Les bateaux<text:bookmark-end text:name="__RefHeading___les_bateaux_3"/><text:bookmark-end text:name="les_bateaux"/></text:h>
      <text:p text:style-name="Text_20_body">l' Ile Dumet et le Lola construits en 2012 et 2013 assurent les deux liaisons. Lorsqu'un de ces deux bateaux est indisponible pour maintenance, l'Anne de Bretagne le remplace;</text:p>
      <text:h text:style-name="Heading_20_2" text:outline-level="2"><text:bookmark-start text:name="__RefHeading___missions_4"/><text:bookmark-start text:name="missions"/>Missions<text:bookmark-end text:name="__RefHeading___missions_4"/><text:bookmark-end text:name="missions"/></text:h>
      <text:list text:style-name="List_20_1" text:continue-numbering="false">
        <text:list-item>
          <text:p text:style-name="List_20_1_Content_First"> Gérer le personnel navigant (24) et sédentaire y compris leur formation continue en collaboration avec l'assistante administrative et le directeur de la compagnie.</text:p>
        </text:list-item>
        <text:list-item>
          <text:p text:style-name="List_20_1_Content"> Assurer le suivi réglementaire des Navires de la flotte et être garant du maintien de la certification des navires et de la certification ISM de la Compagnie</text:p>
        </text:list-item>
        <text:list-item>
          <text:p text:style-name="List_20_1_Content"> Être la personne désignée à terre ISM (PDT)  et l'auditeur interne dans le cadre de l'ISM. Les bacs étant des rouliers à passagers sont tenus de l'appliquer. Les bacs sont les plus petits navires qui appliquent ce code.</text:p>
        </text:list-item>
        <text:list-item>
          <text:p text:style-name="List_20_1_Content"> Faire appliquer la politique QHSE de la Compagnie établie par la Direction en étant force de proposition sur l’évolution de cette politique </text:p>
        </text:list-item>
        <text:list-item>
          <text:p text:style-name="List_20_1_Content"> Assurer la gestion technique de la flotte et de son suivi (maintenance, arrêts techniques…) en collaboration avec le chef mécanicien référent.Les bacs sortent annuellement en cale sèche</text:p>
        </text:list-item>
        <text:list-item>
          <text:p text:style-name="List_20_1_Content_Last"> Intervenir avec la direction sur le pilotage de projets de la Compagnie en collaboration avec le(s) client c'est à dire le Conseil Départemental 44</text:p>
        </text:list-item>
      </text:list>
      <text:h text:style-name="Heading_20_2" text:outline-level="2"><text:bookmark-start text:name="__RefHeading___realisations_supplementaires_5"/><text:bookmark-start text:name="realisations_supplementaires"/>Réalisations supplémentaires<text:bookmark-end text:name="__RefHeading___realisations_supplementaires_5"/><text:bookmark-end text:name="realisations_supplementaires"/></text:h>
      <text:list text:style-name="List_20_1" text:continue-numbering="false">
        <text:list-item>
          <text:p text:style-name="List_20_1_Content_First"> changement du logiciel de maintenance (GMAO) inadapté par un <text:a xlink:type="simple" xlink:href="https://kavodao.org/doku.php?id=apu:cv:gmaobacs" text:style-name="Internet_20_link" text:visited-style-name="Visited_20_Internet_20_Link">logiciel taillé sur mesure</text:a>. </text:p>
        </text:list-item>
        <text:list-item>
          <text:p text:style-name="List_20_1_Content"> Modification du réseau informatique interne avec la société LAN2Net.</text:p>
        </text:list-item>
        <text:list-item>
          <text:p text:style-name="List_20_1_Content"> installation d'une synchronisation entre les bateaux et le siège : un “drive ” </text:p>
        </text:list-item>
        <text:list-item>
          <text:p text:style-name="List_20_1_Content"> mise en place d'un forum pour tenir les équipages informés de l'actualité sécurité et les faire réagir. Ce forum a été abandonné par la suite par mon remplacant. Leçons de cette expérience :  D'abord seule une minorité du personnel postera des commentaires ou des sujets. Les autres se contentant de lire. Ensuite une partie du personnel a exprimé une certaine défiance envers un médium qui pouvait tracer leur passage. Enfin il est nécessaire d'avoir un “community manager” qui fasse vivre ce médium.</text:p>
        </text:list-item>
        <text:list-item>
          <text:p text:style-name="List_20_1_Content"> Etudes faites avec les élèves de la marine marchande et l'Ecole  Centrale de Nantes pour une hybridation de la propulsion diesel des bacs par un parc batterie.</text:p>
        </text:list-item>
        <text:list-item>
          <text:p text:style-name="List_20_1_Content_Last"> amélioration de la cohésion des équipages.</text:p>
        </text:list-item>
      </text:list>
      <text:p text:style-name="Horizontal_20_Line"/>
      <text:p text:style-name="Text_20_body"><text:span text:style-name="Emphasis"><text:a xlink:type="simple" xlink:href="https://kavodao.org/doku.php?id=apu:cv:cv" text:style-name="Internet_20_link" text:visited-style-name="Visited_20_Internet_20_Link">retour à la page sommaire CV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bacsloire</dc:title>
  </office:meta>
</office:document-meta>
</file>