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caractere_perso"/><text:bookmark-start text:name="__RefHeading___qualites_et_defauts_personnels_1"/><text:bookmark-start text:name="qualites_et_defauts_personnels"/>Qualités et défauts personnels<text:bookmark-end text:name="__RefHeading___qualites_et_defauts_personnels_1"/><text:bookmark-end text:name="qualites_et_defauts_personnels"/></text:h>
      <text:h text:style-name="Heading_20_3" text:outline-level="3"><text:bookmark-start text:name="__RefHeading___qualites_relationnelles_2"/><text:bookmark-start text:name="qualites_relationnelles"/>qualités relationnelles<text:bookmark-end text:name="__RefHeading___qualites_relationnelles_2"/><text:bookmark-end text:name="qualites_relationnelles"/></text:h>
      <text:list text:style-name="List_20_1" text:continue-numbering="false">
        <text:list-item>
          <text:p text:style-name="List_20_1_Content_First"> Bon relationnel avec les différents collaborateurs de la compagnie, les passagers, associations, les inspecteurs etc… Mon motto est :  respect de son interlocuteur en tout temps, tout lieu.</text:p>
        </text:list-item>
        <text:list-item>
          <text:p text:style-name="List_20_1_Content"> force de proposition afin de fédérer et rassembler les équipes autour de projets innovants.</text:p>
        </text:list-item>
        <text:list-item>
          <text:p text:style-name="List_20_1_Content"> discours pédagogique adaptée à tout niveau selon le public</text:p>
        </text:list-item>
        <text:list-item>
          <text:p text:style-name="List_20_1_Content"> Management d'équipe visant cohésion et émulation.</text:p>
        </text:list-item>
        <text:list-item>
          <text:p text:style-name="List_20_1_Content"> Coordination entre de nombreux acteurs et considération des enjeux particuliers.</text:p>
        </text:list-item>
        <text:list-item>
          <text:p text:style-name="List_20_1_Content"> Qualité d'écoute </text:p>
        </text:list-item>
        <text:list-item>
          <text:p text:style-name="List_20_1_Content_Last"> Adaptation aux personnalités compliquées</text:p>
        </text:list-item>
      </text:list>
      <text:h text:style-name="Heading_20_3" text:outline-level="3"><text:bookmark-start text:name="__RefHeading___qualites_autonomes_3"/><text:bookmark-start text:name="qualites_autonomes"/>qualités autonomes<text:bookmark-end text:name="__RefHeading___qualites_autonomes_3"/><text:bookmark-end text:name="qualites_autonomes"/></text:h>
      <text:list text:style-name="List_20_1" text:continue-numbering="false">
        <text:list-item>
          <text:p text:style-name="List_20_1_Content_First"> Caractère entreprenant et curieux. Esprit pionnier.</text:p>
        </text:list-item>
        <text:list-item>
          <text:p text:style-name="List_20_1_Content"> Bonne résistance au stress afin de traiter le cas échéant des situations complexes.</text:p>
        </text:list-item>
        <text:list-item>
          <text:p text:style-name="List_20_1_Content"> Dimension projets transverses, polyvalence.</text:p>
        </text:list-item>
        <text:list-item>
          <text:p text:style-name="List_20_1_Content"> Débrouillardise</text:p>
        </text:list-item>
        <text:list-item>
          <text:p text:style-name="List_20_1_Content_Last"> Qualités rédactionnelles. </text:p>
        </text:list-item>
      </text:list>
      <text:h text:style-name="Heading_20_3" text:outline-level="3"><text:bookmark-start text:name="__RefHeading___defauts_a_considerer_4"/><text:bookmark-start text:name="defauts_a_considerer"/>défauts à considérer :<text:bookmark-end text:name="__RefHeading___defauts_a_considerer_4"/><text:bookmark-end text:name="defauts_a_considerer"/></text:h>
      <text:list text:style-name="List_20_1" text:continue-numbering="false">
        <text:list-item>
          <text:p text:style-name="List_20_1_Content_First"> Mémoire à court terme de niveau moyen à faible </text:p>
        </text:list-item>
        <text:list-item>
          <text:p text:style-name="List_20_1_Content"> Distraction </text:p>
        </text:list-item>
        <text:list-item>
          <text:p text:style-name="List_20_1_Content_Last"> besoin de faire des pauses dans la journée </text:p>
        </text:list-item>
      </text:list>
      <text:p text:style-name="Text_20_body">Ces défauts m'ont forcés à m'organiser et c'est aussi pourquoi j'emmène toujours de quoi noter sur papier. </text:p>
      <text:h text:style-name="Heading_20_3" text:outline-level="3"><text:bookmark-start text:name="__RefHeading___test_de_personnalites_5"/><text:bookmark-start text:name="test_de_personnalites"/>Test de personnalités<text:bookmark-end text:name="__RefHeading___test_de_personnalites_5"/><text:bookmark-end text:name="test_de_personnalites"/></text:h>
      <text:p text:style-name="Text_20_body">Voici les résultats de différents test de personnalités si vous croyez à leur efficacité.</text:p>
      <text:list text:style-name="List_20_1" text:continue-numbering="false">
        <text:list-item>
          <text:p text:style-name="List_20_1_Content_First"> test de Hermann : cortical droit </text:p>
        </text:list-item>
        <text:list-item>
          <text:p text:style-name="List_20_1_Content"> <text:a xlink:type="simple" xlink:href="https://kavodao.org/lib/exe/fetch.php?media=apu:cv:mbti_test.pdf" text:style-name="Internet_20_link" text:visited-style-name="Visited_20_Internet_20_Link">test MBTI</text:a> : ENFP</text:p>
        </text:list-item>
        <text:list-item>
          <text:p text:style-name="List_20_1_Content"> <text:a xlink:type="simple" xlink:href="https://kavodao.org/lib/exe/fetch.php?media=apu:cv:test_de_personnalite.pdf" text:style-name="Internet_20_link" text:visited-style-name="Visited_20_Internet_20_Link">test Big Five</text:a> 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caractere_perso</dc:title>
  </office:meta>
</office:document-meta>
</file>