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52a99329012ea2a7e25af3814f0d3c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cv:cvenglish_version"/><text:bookmark-start text:name="__RefHeading___tanguy_brule_interactive_cv_1"/><text:bookmark-start text:name="tanguy_brule_interactive_cv"/>Tanguy Brulé interactive  CV<text:bookmark-end text:name="__RefHeading___tanguy_brule_interactive_cv_1"/><text:bookmark-end text:name="tanguy_brule_interactive_cv"/></text:h>
      <text:p text:style-name="Text_20_body">Page under construction the links in Red are still to be written.</text:p>
      <text:p text:style-name="Text_20_body"><text:span text:style-name="Emphasis"><text:a xlink:type="simple" xlink:href="https://kavodao.org/doku.php?id=apu:cv:start" text:style-name="Internet_20_link" text:visited-style-name="Visited_20_Internet_20_Link">version francaise ici</text:a> </text:span></text:p>
      <text:p text:style-name="Text_20_body"><text:span text:style-name="Emphasis">
This CV is written in the form of a wiki. If you want you can click on the links in green and blue. Good navigation !
This CV is also available under  the classic form of CV pdf .</text:span></text:p>
      <text:h text:style-name="Heading_20_2" text:outline-level="2"><text:bookmark-start text:name="__RefHeading___summary_2"/><text:bookmark-start text:name="summary"/>Summary<text:bookmark-end text:name="__RefHeading___summary_2"/><text:bookmark-end text:name="summary"/></text:h>
      <text:p text:style-name="Text_20_body">Today I am looking to work in a <text:span text:style-name="Strong_20_Emphasis"> position of responsibility </text:span> for example executive, supervisor etc, This in a small company that is interested in the knowledge of its employees. Secondary sector: technical, industry, maritime, crafts, ..</text:p>
      <text:p text:style-name="Text_20_body">My training is that of a <text:span text:style-name="Strong_20_Emphasis"> merchant navy officer </text:span>, I sailed for 6 years as a watch manager then I took care of river boats as a manager. Finally my interest in <text:span text:style-name="Strong_20_Emphasis"> the organization and transmission of information </text:span> found its tool of choice in <text:span text:style-name="Strong_20_Emphasis"> wikis </text:span>. .</text:p>
      <text:h text:style-name="Heading_20_2" text:outline-level="2"><text:bookmark-start text:name="__RefHeading___trainingmerchant_navy_1999-2002_2004-2005_3"/><text:bookmark-start text:name="trainingmerchant_navy_1999-2002_2004-2005"/>Training: Merchant Navy (1999-2002 &amp; 2004-2005)<text:bookmark-end text:name="__RefHeading___trainingmerchant_navy_1999-2002_2004-2005_3"/><text:bookmark-end text:name="trainingmerchant_navy_1999-2002_2004-2005"/></text:h>
      <text:p text:style-name="Text_20_body">Technical training at Master 2 level : navigation, mechanics, electricity, electronics, welding, electrotechnics, maritime law …
(<text:a xlink:type="simple" xlink:href="https://kavodao.org/doku.php?id=apu:cv:english:navyschool" text:style-name="Internet_20_link" text:visited-style-name="Visited_20_Internet_20_Link"> Education details here</text:a>)</text:p>
      <text:h text:style-name="Heading_20_2" text:outline-level="2"><text:bookmark-start text:name="__RefHeading___experiencenavigation_on_merchant_ships_2003-2010_4"/><text:bookmark-start text:name="experiencenavigation_on_merchant_ships_2003-2010"/>Experience: navigation on merchant ships (2003-2010)<text:bookmark-end text:name="__RefHeading___experiencenavigation_on_merchant_ships_2003-2010_4"/><text:bookmark-end text:name="experiencenavigation_on_merchant_ships_2003-2010"/></text:h>
      <text:p text:style-name="Text_20_body">Sailing  is extremely educational. You learn to take responsibility from the start. There is an important sense of hierarchy which does not take away an important autonomy in the tasks. At sea, no garage, no firefighter or doctor: a crew must make do with what there is on board! I would add also that you have to like teamwork and even community life .</text:p>
      <text:p text:style-name="Text_20_body">I have sailed mainly on passenger boats as a deck or engine watchkeeping officer.</text:p>
      <text:h text:style-name="Heading_20_2" text:outline-level="2"><text:bookmark-start text:name="__RefHeading___manager_s_experience_in_river_and_maritime_armaments_2010-2019_5"/><text:bookmark-start text:name="manager_s_experience_in_river_and_maritime_armaments_2010-2019"/>Manager's experience in river and maritime armaments 2010-2019<text:bookmark-end text:name="__RefHeading___manager_s_experience_in_river_and_maritime_armaments_2010-2019_5"/><text:bookmark-end text:name="manager_s_experience_in_river_and_maritime_armaments_2010-2019"/></text:h>
      <text:list text:style-name="List_20_1" text:continue-numbering="false">
        <text:list-item>
          <text:p text:style-name="LastListParagraph_List_20_1_Content_First"> Between 2010-2014 I am <text:a xlink:type="simple" xlink:href="https://kavodao.org/doku.php?id=apu:cv:english:respffa" text:style-name="Internet_20_link" text:visited-style-name="Visited_20_Internet_20_Link"> technical manager</text:a> at Fluviofeeder Armemement. Responsibilities and a certain freedom in the decisions convince me to remain and take up the daily challenges.</text:p>
        </text:list-item>
      </text:list>
      <text:list text:style-name="List_20_1" text:continue-numbering="false">
        <text:list-item>
          <text:p text:style-name="LastListParagraph_List_20_1_Content_First"> 2016 <text:a xlink:type="simple" xlink:href="https://kavodao.org/doku.php?id=apu:cv:english:kreiz" text:style-name="Internet_20_link" text:visited-style-name="Visited_20_Internet_20_Link"> Kreiz mixed ferry certification manager</text:a> destined for the Comoros. Seaworthiness diagnostic. Relationships between shipyard and certification class or how to balance Africa's limited financial resources with the requirements of the French administration.</text:p>
        </text:list-item>
      </text:list>
      <text:list text:style-name="List_20_1" text:continue-numbering="false">
        <text:list-item>
          <text:p text:style-name="LastListParagraph_List_20_1_Content_First"> 2017–2019 <text:a xlink:type="simple" xlink:href="https://kavodao.org/doku.php?id=apu:cv:english:bacsloire" text:style-name="Internet_20_link" text:visited-style-name="Visited_20_Internet_20_Link"> CBL operations manager</text:a>: Compagnie des Bacs de Loire Fleet of 3 ferries, 24 sailors. Management of the technical part and vessel certificate. Crew management. Here again, the management trust me a lot so I am fully involved in this adventure.</text:p>
        </text:list-item>
      </text:list>
      <text:h text:style-name="Heading_20_2" text:outline-level="2"><text:bookmark-start text:name="__RefHeading___interest_in_wikis_and_knowledge_management_6"/><text:bookmark-start text:name="interest_in_wikis_and_knowledge_management"/>Interest in Wikis and Knowledge Management<text:bookmark-end text:name="__RefHeading___interest_in_wikis_and_knowledge_management_6"/><text:bookmark-end text:name="interest_in_wikis_and_knowledge_management"/></text:h>
      <text:p text:style-name="Text_20_body">My willingness and my ability to organize knowledge is without doubt the most important added value that I can bring to your company, for example:</text:p>
      <text:list text:style-name="List_20_1" text:continue-numbering="false">
        <text:list-item>
          <text:p text:style-name="List_20_1_Content_First"> You believe that the storage of computer data and its availability can be improved.</text:p>
        </text:list-item>
        <text:list-item>
          <text:p text:style-name="List_20_1_Content_Last"> You believe that during new appointments information has been lost. etc</text:p>
        </text:list-item>
      </text:list>
      <text:p text:style-name="Text_20_body">If you believe knowledge is one of the main assets of your business, then we are on the same page. See here my <text:a xlink:type="simple" xlink:href="https://kavodao.org/doku.php?id=apu:wiki:english:wiki_summary" text:style-name="Internet_20_link" text:visited-style-name="Visited_20_Internet_20_Link">wiki project</text:a>.</text:p>
      <text:h text:style-name="Heading_20_2" text:outline-level="2"><text:bookmark-start text:name="__RefHeading___subjective_skills_7"/><text:bookmark-start text:name="subjective_skills"/>Subjective skills<text:bookmark-end text:name="__RefHeading___subjective_skills_7"/><text:bookmark-end text:name="subjective_skills"/></text:h>
      <text:p text:style-name="Text_20_body">Qualities developed:
Good relationship with the various employees of the company, passengers, associations, inspectors etc …
I am a force of proposal in order to unite and bring together teams around innovative projects.
Rigor, autonomy, listening, taste for teamwork, enterprising character.
Good resistance to stress in order to deal with complex situations if necessary.
Cross-functional projects dimension, versatility.
Editorial skills and good command of IT tools.
professional conscience</text:p>
      <text:p text:style-name="Text_20_body">Faults to consider:
Short-term memory is low, which is why I always take something with me on paper.
I am sometimes absent minded</text:p>
      <text:h text:style-name="Heading_20_2" text:outline-level="2"><text:bookmark-start text:name="__RefHeading___miscellaneous_8"/><text:bookmark-start text:name="miscellaneous"/>Miscellaneous<text:bookmark-end text:name="__RefHeading___miscellaneous_8"/><text:bookmark-end text:name="miscellaneous"/></text:h>
      <text:h text:style-name="Heading_20_4" text:outline-level="4"><text:bookmark-start text:name="__RefHeading___languages_​​_9"/><text:bookmark-start text:name="languages_​​"/>Languages ​​<text:bookmark-end text:name="__RefHeading___languages_​​_9"/><text:bookmark-end text:name="languages_​​"/></text:h>
      <text:list text:style-name="List_20_1" text:continue-numbering="false">
        <text:list-item>
          <text:p text:style-name="List_20_1_Content_First"> Fluent oral English. Very good level in writing.</text:p>
        </text:list-item>
        <text:list-item>
          <text:p text:style-name="List_20_1_Content_Last"> Spanish intermediate level</text:p>
        </text:list-item>
      </text:list>
      <text:h text:style-name="Heading_20_4" text:outline-level="4"><text:bookmark-start text:name="__RefHeading___other_10"/><text:bookmark-start text:name="other"/>other<text:bookmark-end text:name="__RefHeading___other_10"/><text:bookmark-end text:name="other"/></text:h>
      <text:p text:style-name="Text_20_body">First aid with the Red Cross level PSE2 (level 2 team care with material)</text:p>
      <text:h text:style-name="Heading_20_4" text:outline-level="4"><text:bookmark-start text:name="__RefHeading___contact_11"/><text:bookmark-start text:name="contact"/>contact<text:bookmark-end text:name="__RefHeading___contact_11"/><text:bookmark-end text:name="contact"/></text:h>
      <text:p text:style-name="Text_20_body"><draw:frame draw:style-name="medialeft" draw:name="0" text:anchor-type="paragraph" draw:z-index="0" svg:width="15.875cm" svg:height="4.1561158798283cm"><draw:image xlink:href="Pictures/a52a99329012ea2a7e25af3814f0d3c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cv:cvenglish_version</dc:title>
  </office:meta>
</office:document-meta>
</file>