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u:cv:doucefrance"/><text:bookmark-start text:name="__RefHeading___embarquement_sur_le_douce_france_1"/><text:bookmark-start text:name="embarquement_sur_le_douce_france"/>Embarquement sur le Douce France<text:bookmark-end text:name="__RefHeading___embarquement_sur_le_douce_france_1"/><text:bookmark-end text:name="embarquement_sur_le_douce_france"/></text:h>
      <text:p text:style-name="Text_20_body">Le Douce France est un Porte Container Réfrigéré Polyvalent.
J'y fait un embarquement en tant qu'élève pont et machine du  22 décembre 1999. au 18 février 2000.</text:p>
      <text:h text:style-name="Heading_20_2" text:outline-level="2"><text:bookmark-start text:name="__RefHeading___un_bateau_specifique_lepcrp_2"/><text:bookmark-start text:name="un_bateau_specifique_lepcrp"/>Un bateau Spécifique le : PCRP<text:bookmark-end text:name="__RefHeading___un_bateau_specifique_lepcrp_2"/><text:bookmark-end text:name="un_bateau_specifique_lepcrp"/></text:h>
      <text:p text:style-name="Text_20_body">descritptif du bateau tiré de  <text:a xlink:type="simple" xlink:href="https://www.cargos-paquebots.net/Reportages_divers/PCRP/PCRP-01.htm" text:style-name="Internet_20_link" text:visited-style-name="Visited_20_Internet_20_Link">L'article sur les PCRP</text:a> de cargos-paquebots.net :</text:p>
      <text:list text:style-name="List_20_1" text:continue-numbering="false">
        <text:list-item>
          <text:p text:style-name="List_20_1_Content_First"> CMA CGM Douce France </text:p>
        </text:list-item>
        <text:list-item>
          <text:p text:style-name="List_20_1_Content"> Propr./Gérant:. CMA CGM affrété en partie par MARFRET d'ou le nom DOUCE FRANCE chère à cette compagnie.</text:p>
        </text:list-item>
        <text:list-item>
          <text:p text:style-name="List_20_1_Content"> 214,87×31,01×18,83 m </text:p>
        </text:list-item>
        <text:list-item>
          <text:p text:style-name="List_20_1_Content"> TE 11,00 m - </text:p>
        </text:list-item>
        <text:list-item>
          <text:p text:style-name="List_20_1_Content"> PL 28 955 t - </text:p>
        </text:list-item>
        <text:list-item>
          <text:p text:style-name="List_20_1_Content"> P 22 175 kW (mot. 2T-9cyl Sulzer-CCM 9RND90M hélice à pas fixe) </text:p>
        </text:list-item>
        <text:list-item>
          <text:p text:style-name="List_20_1_Content"> V 21 nd -</text:p>
        </text:list-item>
        <text:list-item>
          <text:p text:style-name="List_20_1_Content"> Cap. 1 645 evp (dont 230 reefers) / 12 passagers -</text:p>
        </text:list-item>
        <text:list-item>
          <text:p text:style-name="List_20_1_Content"> Constr. 1980 (Chantiers de l'Atlantique / STX, Saint-Nazaire, France) du FORT SAINT CHARLES (1980-1995)  -devenu par la suite le DOUCE FRANCE (1995-2003 puis le POTOMAC (Plymouth)  Pav. GBR pour être finalement . Démoli en janvier 2009 à Chittagong (Bangladesh).</text:p>
        </text:list-item>
        <text:list-item>
          <text:p text:style-name="List_20_1_Content_Last"> Particularité : ce bateau prenait quelques passagers à son bord. ( voir <text:a xlink:type="simple" xlink:href="https://kavodao.org/lib/exe/fetch.php?media=apu:cv:embarquement:la_transat_a_bord_d_un_cargo.html" text:style-name="Internet_20_link" text:visited-style-name="Visited_20_Internet_20_Link">article</text:a> du Monde )</text:p>
        </text:list-item>
      </text:list>
      <text:h text:style-name="Heading_20_2" text:outline-level="2"><text:bookmark-start text:name="__RefHeading___un_contexte_particulier_3"/><text:bookmark-start text:name="un_contexte_particulier"/>Un contexte particulier<text:bookmark-end text:name="__RefHeading___un_contexte_particulier_3"/><text:bookmark-end text:name="un_contexte_particulier"/></text:h>
      <text:p text:style-name="Text_20_body">Quelques semaines avant, le 12 Décembre 1999 <text:a xlink:type="simple" xlink:href="https://fr.wikipedia.org/wiki/Erika_(p%C3%A9trolier)" text:style-name="Internet_20_link" text:visited-style-name="Visited_20_Internet_20_Link">l'Erika</text:a> s'est échoué en laissant une pollution énorme sur les côtes bretonnes et vendéennes. Après une escale à coté de Rouen, nous redescendons vers le Havre direction Donges . C'est alors que les<text:a xlink:type="simple" xlink:href="https://fr.wikipedia.org/wiki/Temp%C3%AAtes_de_fin_d%C3%A9cembre_1999_en_Europe" text:style-name="Internet_20_link" text:visited-style-name="Visited_20_Internet_20_Link">tempêtes de fin Décembre 1999</text:a> nous ceuillent alors que nous faisons le tour de la Bretagne.Les ailerons anti-roulis sont interdits de sortie, c'est donc un baptème avec 30 degrés de roulis qui inaugurent mes années de navigation.</text:p>
      <text:p text:style-name="Text_20_body">A bord ausi le contexte est particulier.  En 1996, la CGM avait été privatisée aux frères  Saadé qui avaient crée la CMA (Compagnie maritime d'affrètement) en 1978.  
Par la suite la Compagnie maritime d'affrètement (CMA) et la Compagnie générale maritime (CGM) fusionnent  pour former la CMA-CGM en 1999. Le commandant Nicolas nous dit lui qu'il est un commandant de la transat puisque c'est ainsi que se nommait la compagnie qui l'a embauché lorsqu'il était jeune.</text:p>
      <text:p text:style-name="Horizontal_20_Line"/>
      <text:p text:style-name="Text_20_body"><text:span text:style-name="Emphasis"><text:a xlink:type="simple" xlink:href="https://kavodao.org/doku.php?id=apu:cv:start" text:style-name="Internet_20_link" text:visited-style-name="Visited_20_Internet_20_Link">retour à la page sommaire CV </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apu:cv:doucefrance</dc:title>
  </office:meta>
</office:document-meta>
</file>