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5862f993ba1485b5834184c85af19f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embarquement:7seas:start"/><text:bookmark-start text:name="__RefHeading___embarquements_7_seas_mariner_1"/><text:bookmark-start text:name="embarquements_7_seas_mariner"/>Embarquements 7 Seas Mariner<text:bookmark-end text:name="__RefHeading___embarquements_7_seas_mariner_1"/><text:bookmark-end text:name="embarquements_7_seas_mariner"/></text:h>
      <text:p text:style-name="Text_20_body">J'ai réalisé 5 embarquements sur le navire de croisière <text:a xlink:type="simple" xlink:href="https://kavodao.org/doku.php?id=apu:cv:7seas:fichebateau" text:style-name="Internet_20_link" text:visited-style-name="Visited_20_Internet_20_Link">le Seven Seas Mariner</text:a>.</text:p>
      <text:h text:style-name="Heading_20_2" text:outline-level="2"><text:bookmark-start text:name="__RefHeading___er_embarquementeleve_pont_et_machine_2"/><text:bookmark-start text:name="er_embarquementeleve_pont_et_machine"/>1er embarquement : Elève pont et machine<text:bookmark-end text:name="__RefHeading___er_embarquementeleve_pont_et_machine_2"/><text:bookmark-end text:name="er_embarquementeleve_pont_et_machine"/></text:h>
      <text:p text:style-name="Text_20_body"><draw:frame draw:style-name="mediaright" draw:name="0" text:anchor-type="paragraph" draw:z-index="0" svg:width="5.2916666666667cm" svg:height="3.96875cm"><draw:image xlink:href="Pictures/45862f993ba1485b5834184c85af19fa.jpg" xlink:type="simple" xlink:show="embed" xlink:actuate="onLoad"/></draw:frame>Eté 2001, .  embarquement du 20 juin à Vancouver au 10 octobre à San Francisco. le 7 Seas Mariner navigue en Alaska puis direction la Polynesie avec les merveilleuses Iles Marquises.</text:p>
      <text:p text:style-name="Text_20_body"> Cet embarquement est marqué par les attentats du 11 septembre. Grande émotion parmi les passagers américains.
Rencontre professionnelles  fortes avec en commandant Jean-Marie Guillou et en chef mécanicien Michel Lasvaladas. 
Ils sont restés mes deux références.
Nombreux apprentissages pendant cet embarquement :</text:p>
      <text:list text:style-name="List_20_1" text:continue-numbering="false">
        <text:list-item>
          <text:p text:style-name="List_20_1_Content_First"> tenue du quart pont et machine</text:p>
        </text:list-item>
        <text:list-item>
          <text:p text:style-name="List_20_1_Content"> ronde machine et ronde sécu</text:p>
        </text:list-item>
        <text:list-item>
          <text:p text:style-name="List_20_1_Content"> rôle des différents métiers en cas d'abandon et en cas d'incendie</text:p>
        </text:list-item>
        <text:list-item>
          <text:p text:style-name="List_20_1_Content"> conduite des tenders : Démarrage, arrêt, manoeuvre</text:p>
        </text:list-item>
        <text:list-item>
          <text:p text:style-name="List_20_1_Content"> préparation de la passerelle avant manoeuvre</text:p>
        </text:list-item>
        <text:list-item>
          <text:p text:style-name="List_20_1_Content"> organisation visite passerelle, </text:p>
        </text:list-item>
        <text:list-item>
          <text:p text:style-name="List_20_1_Content"> réglage des systèmes de ventilations et régulation thermique par cabine</text:p>
        </text:list-item>
        <text:list-item>
          <text:p text:style-name="List_20_1_Content"> surveillance de la qualité d'huile des moteurs et des pods</text:p>
        </text:list-item>
        <text:list-item>
          <text:p text:style-name="List_20_1_Content"> nettoyage turbocompresseurs</text:p>
        </text:list-item>
        <text:list-item>
          <text:p text:style-name="List_20_1_Content_Last"> etc ..</text:p>
        </text:list-item>
      </text:list>
      <text:h text:style-name="Heading_20_2" text:outline-level="2"><text:bookmark-start text:name="__RefHeading___eme_embarquement-_eleve_machine_3"/><text:bookmark-start text:name="eme_embarquement-_eleve_machine"/>2ème embarquement- Elève Machine<text:bookmark-end text:name="__RefHeading___eme_embarquement-_eleve_machine_3"/><text:bookmark-end text:name="eme_embarquement-_eleve_machine"/></text:h>
      <text:p text:style-name="Text_20_body">Embarqué le 27 juillet 2002 à Stockholm et débarqué le 7 janvier 2003  aux USA.</text:p>
      <text:p text:style-name="Text_20_body"> De la mer Baltique jusqu'au Etats-Unis en passant par la Méditerranée. ( <text:a xlink:type="simple" xlink:href="https://kavodao.org/lib/exe/fetch.php?media=apu:cv:7_seas_programme_2002.pdf" text:style-name="Internet_20_link" text:visited-style-name="Visited_20_Internet_20_Link">programme des escales</text:a> )</text:p>
      <text:list text:style-name="List_20_1" text:continue-numbering="false">
        <text:list-item>
          <text:p text:style-name="List_20_1_Content_First"> tenue du quart</text:p>
        </text:list-item>
        <text:list-item>
          <text:p text:style-name="List_20_1_Content"> traitements eaux chaudière et moteur</text:p>
        </text:list-item>
        <text:list-item>
          <text:p text:style-name="List_20_1_Content"> soudure, tour</text:p>
        </text:list-item>
        <text:list-item/>
      </text:list>
      <text:h text:style-name="Heading_20_2" text:outline-level="2"><text:bookmark-start text:name="__RefHeading___eme_embarquementofficier_machine_4"/><text:bookmark-start text:name="eme_embarquementofficier_machine"/>3ème embarquement: Officier machine<text:bookmark-end text:name="__RefHeading___eme_embarquementofficier_machine_4"/><text:bookmark-end text:name="eme_embarquementofficier_machine"/></text:h>
      <text:p text:style-name="Text_20_body">Embarqué le 12 décembre 2003 à Port Everglades et débarqué le 26 mars 2004 à Los Angeles.
Le bateau va croiser autour de l'Amérique du Sud.</text:p>
      <text:list text:style-name="List_20_1" text:continue-numbering="false">
        <text:list-item>
          <text:p text:style-name="List_20_1_Content_First"> canal de panama dans le sens Est-Ouest</text:p>
        </text:list-item>
        <text:list-item>
          <text:p text:style-name="List_20_1_Content">  Janvier 2004 canaux du Chili et Cap Horn.</text:p>
        </text:list-item>
        <text:list-item>
          <text:p text:style-name="List_20_1_Content_Last">  Mars 2004 Mexique</text:p>
        </text:list-item>
      </text:list>
      <text:p text:style-name="Text_20_body">Fonctions à bord :</text:p>
      <text:list text:style-name="List_20_1" text:continue-numbering="false">
        <text:list-item>
          <text:p text:style-name="List_20_1_Content_First"> officier chef de quart machine  (surveillance de toute l'installation de  minuit à 04 heures et midi à 16 heures)</text:p>
        </text:list-item>
        <text:list-item>
          <text:p text:style-name="List_20_1_Content"> maintenance chaudière de mouillage</text:p>
        </text:list-item>
        <text:list-item>
          <text:p text:style-name="List_20_1_Content"> maintenance installation air de service et démarrage</text:p>
          <text:list text:style-name="List_20_1">
            <text:list-item>
              <text:p text:style-name="List_20_1_Content"> compresseurs </text:p>
            </text:list-item>
            <text:list-item>
              <text:p text:style-name="List_20_1_Content"> filtres </text:p>
            </text:list-item>
            <text:list-item>
              <text:p text:style-name="List_20_1_Content"> régulateurs</text:p>
            </text:list-item>
          </text:list>
        </text:list-item>
        <text:list-item>
          <text:p text:style-name="List_20_1_Content"> formation de l'élève machine</text:p>
        </text:list-item>
        <text:list-item>
          <text:p text:style-name="List_20_1_Content_Last"> Pompier d'intervention en cas d'incendie déclaré</text:p>
        </text:list-item>
      </text:list>
      <text:h text:style-name="Heading_20_2" text:outline-level="2"><text:bookmark-start text:name="__RefHeading___eme_embarquementofficier_environnemental_5"/><text:bookmark-start text:name="eme_embarquementofficier_environnemental"/>4ème embarquement : Officier environnemental<text:bookmark-end text:name="__RefHeading___eme_embarquementofficier_environnemental_5"/><text:bookmark-end text:name="eme_embarquementofficier_environnemental"/></text:h>
      <text:p text:style-name="Text_20_body">Embarqué du 5 Mai 2004 à Fort Lauderdale au 8 Septembre 2004 en Alaska. </text:p>
      <text:p text:style-name="Text_20_body">Cela a été l'embarquement le plus intéressant. Gestion de toutes les installations des déchets et eaux usées. Gestion des rejets qui sont controlées de manière draconienne par l'administration de l'Alaska ce qui donne un enjeu fort à ce poste.  Mon but consistait  à éviter toute sanction qui serait très dommageable. Les amendes de l'administration américaine sont énormes et surtout la publicité faite autour d'une pollution est cuisante pour une compagnie de passagers.</text:p>
      <text:p text:style-name="Text_20_body"> La compagnie a équipé le bateau du MBR. Le <text:a xlink:type="simple" xlink:href="https://www.ship-technology.com/contractors/wastewater/hamworthy-water/" text:style-name="Internet_20_link" text:visited-style-name="Visited_20_Internet_20_Link">Membrane Bio Reactor d'Hamworthy</text:a>. Un traitement des eaux noires 5 étoiles avec des filtres à 10 000 dollars l'unité qui doivent filtrer les eaux des toilettes jusqu'à la rendre potable.</text:p>
      <text:h text:style-name="Heading_20_2" text:outline-level="2"><text:bookmark-start text:name="__RefHeading___eme_embarquementofficier_pont_6"/><text:bookmark-start text:name="eme_embarquementofficier_pont"/>5ème embarquement: Officier pont<text:bookmark-end text:name="__RefHeading___eme_embarquementofficier_pont_6"/><text:bookmark-end text:name="eme_embarquementofficier_pont"/></text:h>
      <text:p text:style-name="Text_20_body">embarqué le 17 décembre 2004 à Port Everglades et débarqué le 7 avril 2005 à Port Everglades. </text:p>
      <text:p text:style-name="Text_20_body">En Mars 2005, passage canal de Panama.</text:p>
      <text:p text:style-name="Horizontal_20_Line"/>
      <text:p text:style-name="Text_20_body"><text:span text:style-name="Emphasis"><text:a xlink:type="simple" xlink:href="https://kavodao.org/doku.php?id=apu:cv:start" text:style-name="Internet_20_link" text:visited-style-name="Visited_20_Internet_20_Link">retour à la page sommaire CV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embarquement:7seas:start</dc:title>
  </office:meta>
</office:document-meta>
</file>