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c0a241adff4e4c347d7120458db20b1.jpeg"/>
  <manifest:file-entry manifest:media-type="image/jpeg" manifest:full-path="Pictures/a59a2ec22228ebe4f3fbbc6b65d18ea6.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experience:start"/><text:bookmark-start text:name="__RefHeading___parcours_professionnel_1"/><text:bookmark-start text:name="parcours_professionnel"/>Parcours professionnel<text:bookmark-end text:name="__RefHeading___parcours_professionnel_1"/><text:bookmark-end text:name="parcours_professionnel"/></text:h>
      <text:h text:style-name="Heading_20_2" text:outline-level="2"><text:bookmark-start text:name="__RefHeading___navigation_sur_navires_marchands_2003-2010_2"/><text:bookmark-start text:name="navigation_sur_navires_marchands_2003-2010"/>Navigation sur navires marchands (2003-2010)<text:bookmark-end text:name="__RefHeading___navigation_sur_navires_marchands_2003-2010_2"/><text:bookmark-end text:name="navigation_sur_navires_marchands_2003-2010"/></text:h>
      <text:p text:style-name="Text_20_body"><draw:frame draw:style-name="mediaright" draw:name="0" text:anchor-type="paragraph" draw:z-index="0" svg:width="5.2916666666667cm" svg:height="3.5146144278607cm"><draw:image xlink:href="Pictures/4c0a241adff4e4c347d7120458db20b1.jpeg" xlink:type="simple" xlink:show="embed" xlink:actuate="onLoad"/></draw:frame>
Naviguer sur des cargos est extrêmement formateur. On y apprend à se responsabiliser dès le début. Il y a un sens de la hiérarchie important qui n'enlève pas une autonomie importante dans les taches. En mer pas de garage, pas de pompier ni de médecin : un équipage doit se débrouiller avec les moyens du bord ! Enfin j'ajouterai qu'il faut aimer le travail en équipe et même au delà la vie en communauté.</text:p>
      <text:p text:style-name="Text_20_body">Au cours de <text:a xlink:type="simple" xlink:href="https://kavodao.org/doku.php?id=apu:cv:embarquement:start" text:style-name="Internet_20_link" text:visited-style-name="Visited_20_Internet_20_Link">mes embarquements</text:a>, j'ai navigué principalement  en tant qu'officier chef de quart pont ou machine.</text:p>
      <text:h text:style-name="Heading_20_2" text:outline-level="2"><text:bookmark-start text:name="__RefHeading___responsable_dans_des_armements_fluviaux_et_maritimes_2010-2019_3"/><text:bookmark-start text:name="responsable_dans_des_armements_fluviaux_et_maritimes_2010-2019"/>Responsable dans des armements fluviaux et maritimes ( 2010-2019 )<text:bookmark-end text:name="__RefHeading___responsable_dans_des_armements_fluviaux_et_maritimes_2010-2019_3"/><text:bookmark-end text:name="responsable_dans_des_armements_fluviaux_et_maritimes_2010-2019"/></text:h>
      <text:p text:style-name="Text_20_body"><draw:frame draw:style-name="mediaright" draw:name="1" text:anchor-type="paragraph" draw:z-index="1" svg:width="5.2916666666667cm" svg:height="3.5277777777778cm"><draw:image xlink:href="Pictures/a59a2ec22228ebe4f3fbbc6b65d18ea6.jpeg" xlink:type="simple" xlink:show="embed" xlink:actuate="onLoad"/></draw:frame></text:p>
      <text:list text:style-name="List_20_1" text:continue-numbering="false">
        <text:list-item>
          <text:p text:style-name="LastListParagraph_List_20_1_Content_First"> 2010-2014  <text:a xlink:type="simple" xlink:href="https://kavodao.org/doku.php?id=apu:cv:respffa" text:style-name="Internet_20_link" text:visited-style-name="Visited_20_Internet_20_Link">responsable technique </text:a> chez Fluviofeeder Armemement. Des responsabilités et de la liberté dans les décisions me décident à rester et à relever les défis quotidiens.</text:p>
        </text:list-item>
      </text:list>
      <text:list text:style-name="List_20_1" text:continue-numbering="false">
        <text:list-item>
          <text:p text:style-name="LastListParagraph_List_20_1_Content_First"> 2016 <text:a xlink:type="simple" xlink:href="https://kavodao.org/doku.php?id=apu:cv:kreiz" text:style-name="Internet_20_link" text:visited-style-name="Visited_20_Internet_20_Link">Responsable certification Ferry mixte Kreiz</text:a> destiné aux Comores.Diagnostic de l'état de navigabilité. Relations chantier naval et classe de certification ou comment faire la balance entre les faibles moyens de l'Afrique et les exigences de l'administration française.</text:p>
        </text:list-item>
      </text:list>
      <text:list text:style-name="List_20_1" text:continue-numbering="false">
        <text:list-item>
          <text:p text:style-name="LastListParagraph_List_20_1_Content_First"> 2017–2019 <text:a xlink:type="simple" xlink:href="https://kavodao.org/doku.php?id=apu:cv:bacsloire" text:style-name="Internet_20_link" text:visited-style-name="Visited_20_Internet_20_Link">Responsable d'exploitation CBL</text:a> : Compagnie des Bacs de Loire Flotte de 3 transbordeurs, 24 marins. Gestion de la partie technique et certificat des navires. Management équipages. Là encore on me fait beaucoup confiance donc je m'investis pleinement dans cette aventure.</text:p>
        </text:list-item>
      </text:list>
      <text:h text:style-name="Heading_20_2" text:outline-level="2"><text:bookmark-start text:name="__RefHeading___formateur_2021-_aujourd_hui_4"/><text:bookmark-start text:name="formateur_2021-_aujourd_hui"/>Formateur (2021- aujourd'hui)<text:bookmark-end text:name="__RefHeading___formateur_2021-_aujourd_hui_4"/><text:bookmark-end text:name="formateur_2021-_aujourd_hui"/></text:h>
      <text:list text:style-name="List_20_1" text:continue-numbering="false">
        <text:list-item>
          <text:p text:style-name="List_20_1_Content_First"> 2021-2022 <text:a xlink:type="simple" xlink:href="https://kavodao.org/doku.php?id=apu:cv:experience:formateur_lpm:start" text:style-name="Internet_20_link" text:visited-style-name="Visited_20_Internet_20_Link">Formateur </text:a> au Lycée Professionnel Maritime de Nantes</text:p>
        </text:list-item>
        <text:list-item>
          <text:p text:style-name="List_20_1_Content"> 2023 Formateur à distance depuis la Serbie : aide à la préparation de concours, assistance technique et suivi professionnel anciens élèves, traduction vers le français de textes techniques</text:p>
        </text:list-item>
        <text:list-item>
          <text:p text:style-name="List_20_1_Content_Last"> 2023 Formateur français : cours avancé pour serbes souhaitant passer le niveau C1</text:p>
        </text:list-item>
      </text:list>
      <text:h text:style-name="Heading_20_2" text:outline-level="2"><text:bookmark-start text:name="__RefHeading___experiences_diverses_5"/><text:bookmark-start text:name="experiences_diverses"/>Expériences diverses<text:bookmark-end text:name="__RefHeading___experiences_diverses_5"/><text:bookmark-end text:name="experiences_diverses"/></text:h>
      <text:list text:style-name="List_20_1" text:continue-numbering="false">
        <text:list-item>
          <text:p text:style-name="List_20_1_Content_First">  boulot d'été </text:p>
          <text:list text:style-name="List_20_1">
            <text:list-item>
              <text:p text:style-name="List_20_1_Content"> 1998 commis dans une boulangerie patisserie artisanale</text:p>
            </text:list-item>
            <text:list-item>
              <text:p text:style-name="List_20_1_Content"> 1999 travail à la chaine dans un abattoir, confection de sandwich, livreur de boissons.</text:p>
            </text:list-item>
            <text:list-item>
              <text:p text:style-name="List_20_1_Content"> 2000 serveur dans un bar restaurant; nettoyeur à Jersey.</text:p>
            </text:list-item>
          </text:list>
        </text:list-item>
        <text:list-item>
          <text:p text:style-name="List_20_1_Content"> 2015: une mission d' <text:a xlink:type="simple" xlink:href="https://kavodao.org/doku.php?id=apu:cv:piriou" text:style-name="Internet_20_link" text:visited-style-name="Visited_20_Internet_20_Link"> auditeur chez PNS</text:a>: Piriou Naval Service. découverte de la maintenance des bateaux de pêche. </text:p>
        </text:list-item>
        <text:list-item>
          <text:p text:style-name="List_20_1_Content"> 2020  gestion du patrimoine familial agricole problématiques techniques, humaines et légales.</text:p>
        </text:list-item>
        <text:list-item>
          <text:p text:style-name="List_20_1_Content_Last"> 2020 à aujourd'hui : développement d'une activité d'expert et de consulting maritim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experience:start</dc:title>
  </office:meta>
</office:document-meta>
</file>