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cv:gmaobacs"/><text:bookmark-start text:name="__RefHeading___changement_du_logiciel_gmao_1"/><text:bookmark-start text:name="changement_du_logiciel_gmao"/>Changement du Logiciel GMAO<text:bookmark-end text:name="__RefHeading___changement_du_logiciel_gmao_1"/><text:bookmark-end text:name="changement_du_logiciel_gmao"/></text:h>
      <text:p text:style-name="Text_20_body">Le Logiciel utilisé pour la Maintenance Assistée par ordinateur est à mon avis inadapté. La société FIMS refuse par ailleurs d'en fournir un manuel compréhensible. Elle préfère vendre des formations au prix fort. Devant leur refus de faire évoluer le logiciel vers la simplicité, je cherche une solution simple et local. Lan2Net société de la région de Nantes orientée vers les logiciels Open Source va me la fournir. Il s'agit d'installer un serveur LAMP pour Linux Apache, MySQL, PHP et de faire écrire un nouveau logiciel par Valentin Berthomé. Cette réalisation peu couteuse est un véritable succè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cv:gmaobacs</dc:title>
  </office:meta>
</office:document-meta>
</file>