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kreiz"/><text:bookmark-start text:name="__RefHeading___responsable_certification_ferry_mixte_kreiz_1"/><text:bookmark-start text:name="responsable_certification_ferry_mixte_kreiz"/>Responsable certification ferry mixte Kreiz<text:bookmark-end text:name="__RefHeading___responsable_certification_ferry_mixte_kreiz_1"/><text:bookmark-end text:name="responsable_certification_ferry_mixte_kreiz"/></text:h>
      <text:p text:style-name="Text_20_body">L'ancien ferry Lorient-Groix a été racheté par un comorien. J'ai mission avec d'autres de me débrouiller pour le ramener là-bas  et de le retaper un maximum. Tout cela avec un budget très limité. Avec mes collègues de l'époque nous tentons le maximum de nos moyens mais finissons par laisser ce projet à une autre équipe. Elle est  plus habitué de l'Afrique et va réussir à faire un  <text:a xlink:type="simple" xlink:href="https://www.pole-nautique-loire-estuaire.fr/kreiz/" text:style-name="Internet_20_link" text:visited-style-name="Visited_20_Internet_20_Link">passage en cale sèche à Chantenay</text:a> et à l'envoyer là bas. Félicitations. Le Kreiz a été renommé et se nomme aujourd'hui Fatima sous pavillon comori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kreiz</dc:title>
  </office:meta>
</office:document-meta>
</file>