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cv:piriou"/><text:bookmark-start text:name="__RefHeading___charge_d_affaires_chez_pns_1"/><text:bookmark-start text:name="charge_d_affaires_chez_pns"/>Chargé d'affaires chez PNS<text:bookmark-end text:name="__RefHeading___charge_d_affaires_chez_pns_1"/><text:bookmark-end text:name="charge_d_affaires_chez_pns"/></text:h>
      <text:p text:style-name="Text_20_body">Fin 2015, j'effectue la période d'essai pour un CDI de chargé d'affaires chez Piriou Naval Service . J'y découvre  la maintenance mécanique des bateaux de pêche notamment lors des passages en cale sèche. 
Ma mission au départ se résume à faire l'inspecteur des travaux  des mécaniciens. Je dois aussi profiter de cette période pour apprendre le métier de chargé d'affaires avec mon collègue. Je pourrais ainsi l'assister puis le remplacer plus tard. Piriou Naval Service a repris les ateliers Normands et leur activité. Cette activité consiste principalement à installer et réparer les moteurs de propulsion. ( Baudouin, MAK, etc ).
Pour ma part je ne vais pas plus loin que la période d'essai. 
Raisons du départ :</text:p>
      <text:list text:style-name="List_20_1" text:continue-numbering="false">
        <text:list-item>
          <text:p text:style-name="List_20_1_Content_First"> erreur du pré carré :  un des contremaitres a cru que j'allais prendre une partie de sa gestion de l'équipe machine et devenir son supérieur hiérarchique, je n'ai pas su lever les doutes à temps. Erreur de communications </text:p>
        </text:list-item>
        <text:list-item>
          <text:p text:style-name="List_20_1_Content"> manque d'autonomie et de confiance : alors que j'ai toujours eu des responsabilités et de l'indépendance me voilà obligé de rapporter et de suivre des horaires stricts. erreur de management</text:p>
        </text:list-item>
        <text:list-item>
          <text:p text:style-name="List_20_1_Content_Last"> Problèmes de temps du à ma situation familiale. </text:p>
        </text:list-item>
      </text:list>
      <text:p text:style-name="Text_20_body">On apprend souvent plus de ses erreurs que de ses succès, j'ai donc aussi beaucoup appris chez Piriou. 
Dommage Piriou est un référence dans la construction navale.</text:p>
      <text:p text:style-name="Horizontal_20_Line"/>
      <text:p text:style-name="Text_20_body"><text:span text:style-name="Emphasis"><text:a xlink:type="simple" xlink:href="https://kavodao.org/doku.php?id=apu:cv:start" text:style-name="Internet_20_link" text:visited-style-name="Visited_20_Internet_20_Link">retour à la page sommaire CV </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cv:piriou</dc:title>
  </office:meta>
</office:document-meta>
</file>