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295011ce9e7d701f63141aa1b003f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cv:prof:francais:club_conversation:novi_sad:10:start"/><text:bookmark-start text:name="__RefHeading___club_de_conversation_18_juin_2026_novi_sad_1"/><text:bookmark-start text:name="club_de_conversation_18_juin_2026_novi_sad"/>Club de conversation 18 Juin 2026 Novi Sad<text:bookmark-end text:name="__RefHeading___club_de_conversation_18_juin_2026_novi_sad_1"/><text:bookmark-end text:name="club_de_conversation_18_juin_2026_novi_sad"/></text:h>
      <text:h text:style-name="Heading_20_3" text:outline-level="3"><text:bookmark-start text:name="__RefHeading___affiche_2"/><text:bookmark-start text:name="affiche"/>affiche<text:bookmark-end text:name="__RefHeading___affiche_2"/><text:bookmark-end text:name="affiche"/></text:h>
      <text:list text:style-name="List_20_1" text:continue-numbering="false">
        <text:list-item>
          <text:p text:style-name="LastListParagraph_List_20_1_Content_First"> <draw:frame draw:style-name="media" draw:name="0" text:anchor-type="as-char" draw:z-index="0" svg:width="5.2916666666667cm" svg:height="6.6122251931075cm"><draw:image xlink:href="Pictures/c295011ce9e7d701f63141aa1b003f3d.png" xlink:type="simple" xlink:show="embed" xlink:actuate="onLoad"/></draw:frame></text:p>
        </text:list-item>
      </text:list>
      <text:h text:style-name="Heading_20_3" text:outline-level="3"><text:bookmark-start text:name="__RefHeading___questions_contenus_3"/><text:bookmark-start text:name="questions_contenus"/>questions contenus<text:bookmark-end text:name="__RefHeading___questions_contenus_3"/><text:bookmark-end text:name="questions_contenus"/></text:h>
      <text:p text:style-name="Text_20_body"><text:a xlink:type="simple" xlink:href="https://kavodao.org/lib/exe/fetch.php?media=apu:cv:prof:francais:club_conversation:novi_sad:10:dictons_liste_longues_trilingue.pdf" text:style-name="Internet_20_link" text:visited-style-name="Visited_20_Internet_20_Link">dictons_liste_longues_trilingue.pdf</text:a></text:p>
      <text:p text:style-name="Text_20_body"><text:a xlink:type="simple" xlink:href="https://kavodao.org/lib/exe/fetch.php?media=apu:cv:prof:francais:club_conversation:novi_sad:10:dictons_shortlist_trilingue.pdf" text:style-name="Internet_20_link" text:visited-style-name="Visited_20_Internet_20_Link">dictons_shortlist_trilingue.pdf</text:a></text:p>
      <text:p text:style-name="Text_20_body"><text:a xlink:type="simple" xlink:href="https://kavodao.org/lib/exe/fetch.php?media=apu:cv:prof:francais:club_conversation:novi_sad:10:plan_questionnaire.pdf" text:style-name="Internet_20_link" text:visited-style-name="Visited_20_Internet_20_Link">plan_questionnaire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cv:prof:francais:club_conversation:novi_sad:10:start</dc:title>
  </office:meta>
</office:document-meta>
</file>