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prof:francais:club_conversation:novi_sad:16:start"/><text:bookmark-start text:name="__RefHeading___club_de_conversation_30_juillet_ns_1"/><text:bookmark-start text:name="club_de_conversation_30_juillet_ns"/>Club de conversation 30 Juillet NS<text:bookmark-end text:name="__RefHeading___club_de_conversation_30_juillet_ns_1"/><text:bookmark-end text:name="club_de_conversation_30_juillet_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prof:francais:club_conversation:novi_sad:16:start</dc:title>
  </office:meta>
</office:document-meta>
</file>