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4db91b8e6a8079a4a72d2f501593bd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cv:prof:francais:club_conversation:novi_sad:17:start"/><text:bookmark-start text:name="__RefHeading___club_de_conversation_06_aout_ns_1"/><text:bookmark-start text:name="club_de_conversation_06_aout_ns"/>Club de conversation 06 aout NS<text:bookmark-end text:name="__RefHeading___club_de_conversation_06_aout_ns_1"/><text:bookmark-end text:name="club_de_conversation_06_aout_ns"/></text:h>
      <text:list text:style-name="List_20_1" text:continue-numbering="false">
        <text:list-item>
          <text:p text:style-name="LastListParagraph_List_20_1_Content_First"> sujet : <text:a xlink:type="simple" xlink:href="https://kavodao.org/doku.php?id=apu:cv:prof:francais:club_conversation:sujets:desaccord_amis:start" text:style-name="Internet_20_link" text:visited-style-name="Visited_20_Internet_20_Link">Faut-il être d'accord pour rester amis ?</text:a></text:p>
        </text:list-item>
      </text:list>
      <text:p text:style-name="Text_20_body"><draw:frame draw:style-name="mediacenter" draw:name="0" text:anchor-type="paragraph" draw:z-index="0" svg:width="5.2916666666667cm" svg:height="6.6122251931075cm"><draw:image xlink:href="Pictures/e4db91b8e6a8079a4a72d2f501593bd6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cv:prof:francais:club_conversation:novi_sad:17:start</dc:title>
  </office:meta>
</office:document-meta>
</file>