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40c637c9bb79984246e31e1e59ba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9:start"/><text:bookmark-start text:name="__RefHeading___club_de_conversation_11_juin_ns_1"/><text:bookmark-start text:name="club_de_conversation_11_juin_ns"/>Club de conversation  11 Juin NS<text:bookmark-end text:name="__RefHeading___club_de_conversation_11_juin_ns_1"/><text:bookmark-end text:name="club_de_conversation_11_juin_ns"/></text:h>
      <text:list text:style-name="List_20_1" text:continue-numbering="false">
        <text:list-item>
          <text:p text:style-name="List_20_1_Content_First"> où :à Radio Café  Svetozara Miletića 45, Novi Sad 21000, Serbia</text:p>
        </text:list-item>
        <text:list-item>
          <text:p text:style-name="List_20_1_Content"> quand : le 11 Juin 2026 à 20h00</text:p>
        </text:list-item>
        <text:list-item>
          <text:p text:style-name="List_20_1_Content"> sujet :  <text:a xlink:type="simple" xlink:href="https://kavodao.org/doku.php?id=aat:serbia2023:travail:prof:club_de_conversation:sujets_possibles:quel_animal_ressemblez-vous:start" text:style-name="Internet_20_link" text:visited-style-name="Visited_20_Internet_20_Link">À quel animal ressemblez vous ?</text:a></text:p>
        </text:list-item>
        <text:list-item>
          <text:p text:style-name="List_20_1_Content_Last"> gens présents </text:p>
        </text:list-item>
      </text:list>
      <text:h text:style-name="Heading_20_3" text:outline-level="3"><text:bookmark-start text:name="__RefHeading___affiche_2"/><text:bookmark-start text:name="affiche"/>affiche<text:bookmark-end text:name="__RefHeading___affiche_2"/><text:bookmark-end text:name="affiche"/></text:h>
      <text:p text:style-name="Text_20_body"><draw:frame draw:style-name="mediaright" draw:name="0" text:anchor-type="paragraph" draw:z-index="0" svg:width="10.583333333333cm" svg:height="15.875cm"><draw:image xlink:href="Pictures/9340c637c9bb79984246e31e1e59ba4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9:start</dc:title>
  </office:meta>
</office:document-meta>
</file>