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desaccord_amis:start"/><text:bookmark-start text:name="__RefHeading___faut-il_etre_d_accord_pour_rester_amis_1"/><text:bookmark-start text:name="faut-il_etre_d_accord_pour_rester_amis"/>Faut-il être d'accord pour rester amis ?<text:bookmark-end text:name="__RefHeading___faut-il_etre_d_accord_pour_rester_amis_1"/><text:bookmark-end text:name="faut-il_etre_d_accord_pour_rester_am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desaccord_amis:start</dc:title>
  </office:meta>
</office:document-meta>
</file>