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confiance_son_intuition:start"/><text:bookmark-start text:name="__RefHeading___faites-vous_confiance_en_votre_intuition_1"/><text:bookmark-start text:name="faites-vous_confiance_en_votre_intuition"/>Faites-vous confiance en votre intuition ?<text:bookmark-end text:name="__RefHeading___faites-vous_confiance_en_votre_intuition_1"/><text:bookmark-end text:name="faites-vous_confiance_en_votre_intui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confiance_son_intuition:start</dc:title>
  </office:meta>
</office:document-meta>
</file>