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sujets:possibles:logique_intuitif:start"/><text:bookmark-start text:name="__RefHeading___logique_intuitif_1"/><text:bookmark-start text:name="logique_intuitif"/>logique intuitif<text:bookmark-end text:name="__RefHeading___logique_intuitif_1"/><text:bookmark-end text:name="logique_intuitif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sujets:possibles:logique_intuitif:start</dc:title>
  </office:meta>
</office:document-meta>
</file>