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start"/><text:bookmark-start text:name="__RefHeading___sujets_club_de_conversation_1"/><text:bookmark-start text:name="sujets_club_de_conversation"/>sujets club de conversation<text:bookmark-end text:name="__RefHeading___sujets_club_de_conversation_1"/><text:bookmark-end text:name="sujets_club_de_conversation"/></text:h>
      <text:list text:style-name="List_20_1" text:continue-numbering="false">
        <text:list-item>
          <text:p text:style-name="List_20_1_Content_First"> <text:a xlink:type="simple" xlink:href="https://kavodao.org/doku.php?id=apu:cv:prof:francais:club_conversation:sujets:utilite_nostalgie:start" text:style-name="Internet_20_link" text:visited-style-name="Visited_20_Internet_20_Link">À quoi ça sert d'être nostalgique ?</text:a></text:p>
        </text:list-item>
        <text:list-item>
          <text:p text:style-name="List_20_1_Content"> <text:a xlink:type="simple" xlink:href="https://kavodao.org/doku.php?id=aat:serbia2023:travail:prof:club_de_conversation:sujets_possibles:quel_animal_ressemblez-vous:start" text:style-name="Internet_20_link" text:visited-style-name="Visited_20_Internet_20_Link">sujet à quel animal ressemblez-vous ?</text:a></text:p>
        </text:list-item>
        <text:list-item>
          <text:p text:style-name="List_20_1_Content"> <text:a xlink:type="simple" xlink:href="https://kavodao.org/doku.php?id=aat:serbia2023:travail:prof:club_de_conversation:sujets_possibles:les_voyages_nous_changent-ils" text:style-name="Internet_20_link" text:visited-style-name="Visited_20_Internet_20_Link">En quoi les voyages nous changent-ils ?</text:a></text:p>
        </text:list-item>
        <text:list-item>
          <text:p text:style-name="List_20_1_Content"> <text:a xlink:type="simple" xlink:href="https://kavodao.org/doku.php?id=aat:serbia2023:travail:prof:club_de_conversation:sujets_possibles:cinema_fait_il_encore_rever:start" text:style-name="Internet_20_link" text:visited-style-name="Visited_20_Internet_20_Link">Le cinéma fait-il encore rêver ?</text:a></text:p>
        </text:list-item>
        <text:list-item>
          <text:p text:style-name="List_20_1_Content_Last"> <text:a xlink:type="simple" xlink:href="https://kavodao.org/doku.php?id=apu:cv:prof:francais:club_conversation:sujets:arret_d_internet:start" text:style-name="Internet_20_link" text:visited-style-name="Visited_20_Internet_20_Link"> si internet s'arrêtait totalement que feriez vous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start</dc:title>
  </office:meta>
</office:document-meta>
</file>