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u:cv:prof:francais:club_conversation:sujets:utilite_nostalgie:questions:start"/><text:bookmark-start text:name="__RefHeading___club_de_conversation_la_nostalgie_questions_1"/><text:bookmark-start text:name="club_de_conversation_la_nostalgie_questions"/>Club de conversation — La nostalgie questions<text:bookmark-end text:name="__RefHeading___club_de_conversation_la_nostalgie_questions_1"/><text:bookmark-end text:name="club_de_conversation_la_nostalgie_questions"/></text:h>
      <text:h text:style-name="Heading_20_3" text:outline-level="3"><text:bookmark-start text:name="__RefHeading___questions_d_introduction_2"/><text:bookmark-start text:name="questions_d_introduction"/>Questions d'introduction<text:bookmark-end text:name="__RefHeading___questions_d_introduction_2"/><text:bookmark-end text:name="questions_d_introduction"/></text:h>
      <text:p text:style-name="Text_20_body">* Quand avez-vous ressenti de la nostalgie pour la dernière fois ?
* Êtes-vous une personne nostalgique ?
* La nostalgie est-elle plutôt agréable ou douloureuse ?
* Avez-vous un souvenir que vous aimez raconter souvent ?</text:p>
      <text:h text:style-name="Heading_20_3" text:outline-level="3"><text:bookmark-start text:name="__RefHeading___enfance_3"/><text:bookmark-start text:name="enfance"/>Enfance<text:bookmark-end text:name="__RefHeading___enfance_3"/><text:bookmark-end text:name="enfance"/></text:h>
      <text:p text:style-name="Text_20_body">* Qu'est-ce qui vous manque le plus de votre enfance ?
* Quel était votre jeu préféré quand vous étiez enfant ?
* Quels dessins animés regardiez-vous ?
* Quelle odeur vous rappelle immédiatement votre enfance ?
* Si vous pouviez revivre une journée de votre enfance, laquelle choisiriez-vous ?</text:p>
      <text:h text:style-name="Heading_20_3" text:outline-level="3"><text:bookmark-start text:name="__RefHeading___ecole_et_jeunesse_4"/><text:bookmark-start text:name="ecole_et_jeunesse"/>École et jeunesse<text:bookmark-end text:name="__RefHeading___ecole_et_jeunesse_4"/><text:bookmark-end text:name="ecole_et_jeunesse"/></text:h>
      <text:p text:style-name="Text_20_body">* Quels souvenirs gardez-vous de l'école ?
* Étiez-vous un bon élève ?
* Quels étaient vos rêves à 15 ans ?
* Avez-vous encore des amis de cette époque ?
* Quelle musique écoutiez-vous quand vous étiez adolescent ?</text:p>
      <text:h text:style-name="Heading_20_3" text:outline-level="3"><text:bookmark-start text:name="__RefHeading___objets_et_technologies_5"/><text:bookmark-start text:name="objets_et_technologies"/>Objets et technologies<text:bookmark-end text:name="__RefHeading___objets_et_technologies_5"/><text:bookmark-end text:name="objets_et_technologies"/></text:h>
      <text:p text:style-name="Text_20_body">* Quel objet disparu vous manque le plus ?
* Y a-t-il une ancienne technologie que vous regrettez ?
* Les smartphones ont-ils amélioré ou détérioré les relations humaines ?
* Préférez-vous les livres papier ou les livres numériques ?
* Quels objets actuels feront naître de la nostalgie dans vingt ans ?</text:p>
      <text:h text:style-name="Heading_20_3" text:outline-level="3"><text:bookmark-start text:name="__RefHeading___lieux_et_voyages_6"/><text:bookmark-start text:name="lieux_et_voyages"/>Lieux et voyages<text:bookmark-end text:name="__RefHeading___lieux_et_voyages_6"/><text:bookmark-end text:name="lieux_et_voyages"/></text:h>
      <text:p text:style-name="Text_20_body">* Y a-t-il un lieu que vous aimeriez revoir ?
* Quel endroit vous rappelle le plus de souvenirs ?
* Êtes-vous déjà retourné dans votre école ou votre quartier d'enfance ?
* Comment avez-vous réagi en constatant les changements ?
* Peut-on retrouver un lieu tel qu'on l'a connu ?</text:p>
      <text:h text:style-name="Heading_20_3" text:outline-level="3"><text:bookmark-start text:name="__RefHeading___relations_humaines_7"/><text:bookmark-start text:name="relations_humaines"/>Relations humaines<text:bookmark-end text:name="__RefHeading___relations_humaines_7"/><text:bookmark-end text:name="relations_humaines"/></text:h>
      <text:p text:style-name="Text_20_body">* Regrettez-vous certaines personnes perdues de vue ?
* Êtes-vous resté en contact avec vos anciens amis ?
* Les réseaux sociaux facilitent-ils ou compliquent-ils la nostalgie ?
* Aimeriez-vous retrouver toutes les personnes de votre passé ?
* Certaines relations doivent-elles rester dans les souvenirs ?</text:p>
      <text:h text:style-name="Heading_20_3" text:outline-level="3"><text:bookmark-start text:name="__RefHeading___reflexion_et_debat_8"/><text:bookmark-start text:name="reflexion_et_debat"/>Réflexion et débat<text:bookmark-end text:name="__RefHeading___reflexion_et_debat_8"/><text:bookmark-end text:name="reflexion_et_debat"/></text:h>
      <text:p text:style-name="Text_20_body">* Le passé était-il vraiment mieux ?
* Pourquoi idéalise-t-on souvent le passé ?
* La nostalgie est-elle un piège ou une richesse ?
* Peut-on être heureux tout en étant nostalgique ?
* Les jeunes ressentent-ils autant de nostalgie que les personnes âgées ?
* La nostalgie peut-elle empêcher d'avancer ?
* Faut-il parfois oublier le passé pour vivre pleinement le présent ?</text:p>
      <text:h text:style-name="Heading_20_3" text:outline-level="3"><text:bookmark-start text:name="__RefHeading___questions_plus_personnelles_9"/><text:bookmark-start text:name="questions_plus_personnelles"/>Questions plus personnelles<text:bookmark-end text:name="__RefHeading___questions_plus_personnelles_9"/><text:bookmark-end text:name="questions_plus_personnelles"/></text:h>
      <text:p text:style-name="Text_20_body">* Quel est votre plus beau souvenir ?
* Quel souvenir aimeriez-vous effacer ?
* Quelle chanson vous rend immédiatement nostalgique ?
* Quelle photo résume le mieux votre vie passée ?
* Si vous pouviez envoyer un message à votre moi de 20 ans, que lui diriez-vous ?</text:p>
      <text:h text:style-name="Heading_20_3" text:outline-level="3"><text:bookmark-start text:name="__RefHeading___questions_legeres_10"/><text:bookmark-start text:name="questions_legeres"/>Questions légères<text:bookmark-end text:name="__RefHeading___questions_legeres_10"/><text:bookmark-end text:name="questions_legeres"/></text:h>
      <text:p text:style-name="Text_20_body">* Quelle mode des années passées devrait revenir ?
* Quel vieux jouet mériterait un retour ?
* Quelle émission de télévision vous manque ?
* Quel aliment de votre enfance adoriez-vous ?
* Quelle chose semblait extraordinaire autrefois mais paraît banale aujourd'hui ?</text:p>
      <text:h text:style-name="Heading_20_3" text:outline-level="3"><text:bookmark-start text:name="__RefHeading___question_finale_11"/><text:bookmark-start text:name="question_finale"/>Question finale<text:bookmark-end text:name="__RefHeading___question_finale_11"/><text:bookmark-end text:name="question_finale"/></text:h>
      <text:p text:style-name="Text_20_body">* Si vous pouviez passer une heure dans n'importe quelle période de votre vie, laquelle choisiriez-vous et pourquoi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utilite_nostalgie:questions:start</dc:title>
  </office:meta>
</office:document-meta>
</file>