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cv:respffa"/><text:bookmark-start text:name="__RefHeading___responsable_d_exploitation_fluviofeeder_armement_1"/><text:bookmark-start text:name="responsable_d_exploitation_fluviofeeder_armement"/>Responsable d'exploitation Fluviofeeder Armement<text:bookmark-end text:name="__RefHeading___responsable_d_exploitation_fluviofeeder_armement_1"/><text:bookmark-end text:name="responsable_d_exploitation_fluviofeeder_armement"/></text:h>
      <text:p text:style-name="Text_20_body">Responsable technique - 2011 - 2015 </text:p>
      <text:h text:style-name="Heading_20_2" text:outline-level="2"><text:bookmark-start text:name="__RefHeading___missions_2"/><text:bookmark-start text:name="missions"/>missions<text:bookmark-end text:name="__RefHeading___missions_2"/><text:bookmark-end text:name="missions"/></text:h>
      <text:list text:style-name="List_20_1" text:continue-numbering="false">
        <text:list-item>
          <text:p text:style-name="List_20_1_Content_First"> Gestion, en concertation avec les capitaines, de la maintenance préventive et des stocks de pièces et consommables</text:p>
        </text:list-item>
        <text:list-item>
          <text:p text:style-name="List_20_1_Content"> Gestion de la maintenance curative  diagnostic des pannes, priorisation des action, répartition des tâches entre un  mécanicien salarié  et des sous-traitants externes, suivis, essais, rapports</text:p>
        </text:list-item>
        <text:list-item>
          <text:p text:style-name="List_20_1_Content"> Planification, budgetisation et suivi des arrêts techniques en cale sèche ou à quai. </text:p>
        </text:list-item>
        <text:list-item>
          <text:p text:style-name="List_20_1_Content_Last"> Gestion documentaire et relations avec l'administration. </text:p>
        </text:list-item>
      </text:list>
      <text:h text:style-name="Heading_20_2" text:outline-level="2"><text:bookmark-start text:name="__RefHeading___realisations_particulieres_3"/><text:bookmark-start text:name="realisations_particulieres"/>Réalisations particulières<text:bookmark-end text:name="__RefHeading___realisations_particulieres_3"/><text:bookmark-end text:name="realisations_particulieres"/></text:h>
      <text:list text:style-name="List_20_1" text:continue-numbering="false">
        <text:list-item>
          <text:p text:style-name="List_20_1_Content_First"> Remise en état et préparation du Marfret Marivel pour sa vente. Obtention du certifificat du Rhin qui est la certification de plus haut niveau sur les fleuves français.</text:p>
        </text:list-item>
        <text:list-item>
          <text:p text:style-name="List_20_1_Content"> Réparation et étude du système de gouvernail des bateaux de 45 m pour pérennisation du système.</text:p>
        </text:list-item>
        <text:list-item>
          <text:p text:style-name="List_20_1_Content"> Maintien de la flotte en disponibilité haute.</text:p>
        </text:list-item>
        <text:list-item>
          <text:p text:style-name="List_20_1_Content_Last"> Diminution taux d'incident et d'accident.</text:p>
        </text:list-item>
      </text:list>
      <text:h text:style-name="Heading_20_2" text:outline-level="2"><text:bookmark-start text:name="__RefHeading___la_flotte_de_6_bateaux_fluviaux_porte-conteneurs_4"/><text:bookmark-start text:name="la_flotte_de_6_bateaux_fluviaux_porte-conteneurs"/>La flotte de 6 bateaux fluviaux porte-conteneurs<text:bookmark-end text:name="__RefHeading___la_flotte_de_6_bateaux_fluviaux_porte-conteneurs_4"/><text:bookmark-end text:name="la_flotte_de_6_bateaux_fluviaux_porte-conteneurs"/></text:h>
      <text:h text:style-name="Heading_20_4" text:outline-level="4"><text:bookmark-start text:name="__RefHeading___automoteurs_sisterships_de_45_m_de_long_5"/><text:bookmark-start text:name="automoteurs_sisterships_de_45_m_de_long"/>4 automoteurs sisterships de 45 m de long<text:bookmark-end text:name="__RefHeading___automoteurs_sisterships_de_45_m_de_long_5"/><text:bookmark-end text:name="automoteurs_sisterships_de_45_m_de_long"/></text:h>
      <text:p text:style-name="Text_20_body">Marfret Auxence, Marfret Brevon, Marfret Chatelet, Marfret Digeanne,
capacité 20 EVP </text:p>
      <text:p text:style-name="Text_20_body">optimisés pour le transport de conteneurs sur la Marne. voir <text:a xlink:type="simple" xlink:href="https://www.marfret.fr/navires/automoteur-conteneurs-dechets-type-chatelet/" text:style-name="Internet_20_link" text:visited-style-name="Visited_20_Internet_20_Link">Fiche bateau</text:a></text:p>
      <text:h text:style-name="Heading_20_4" text:outline-level="4"><text:bookmark-start text:name="__RefHeading___automoteur_de_100_m_de_long_6"/><text:bookmark-start text:name="automoteur_de_100_m_de_long"/>1 automoteur de 100 m de long<text:bookmark-end text:name="__RefHeading___automoteur_de_100_m_de_long_6"/><text:bookmark-end text:name="automoteur_de_100_m_de_long"/></text:h>
      <text:p text:style-name="Text_20_body">Marfret Marivel voir <text:a xlink:type="simple" xlink:href="https://shipphoto.nl/detailpagina.asp?registernummer=60%2E00129&amp;afbouwstad=&amp;naam=&amp;exnaam=&amp;dieptegroter=&amp;tongroter=&amp;rederijnaam=&amp;langgroter=&amp;breedtekleiner=&amp;eigendomfoto=%25&amp;cascowerf=&amp;domicilie=&amp;tonkleiner=&amp;langkleiner=&amp;breedtegroter=&amp;type=%25&amp;land=%25&amp;afbouwwerf=&amp;dieptekleiner=&amp;jaargroter=&amp;jaarkleiner=&amp;cascostad=&amp;zoekknop=zoek&amp;fotoid=1269#" text:style-name="Internet_20_link" text:visited-style-name="Visited_20_Internet_20_Link">fiche bateau</text:a></text:p>
      <text:p text:style-name="Text_20_body">capacité 108 EVP</text:p>
      <text:h text:style-name="Heading_20_4" text:outline-level="4"><text:bookmark-start text:name="__RefHeading___automoteur_de_80_m_de_long_7"/><text:bookmark-start text:name="automoteur_de_80_m_de_long"/>1 automoteur de 80 m de long<text:bookmark-end text:name="__RefHeading___automoteur_de_80_m_de_long_7"/><text:bookmark-end text:name="automoteur_de_80_m_de_long"/></text:h>
      <text:p text:style-name="Text_20_body">Marfret La Lys</text:p>
      <text:p text:style-name="Text_20_body">capacité 54 EVP</text:p>
      <text:h text:style-name="Heading_20_2" text:outline-level="2"><text:bookmark-start text:name="__RefHeading___compagnie_fluviofeeder_armement_8"/><text:bookmark-start text:name="compagnie_fluviofeeder_armement"/>Compagnie Fluviofeeder Armement<text:bookmark-end text:name="__RefHeading___compagnie_fluviofeeder_armement_8"/><text:bookmark-end text:name="compagnie_fluviofeeder_armement"/></text:h>
      <text:p text:style-name="Text_20_body">La compagnie fluviale été développée par la société de transport Maritime <text:a xlink:type="simple" xlink:href="https://www.marfret.fr/" text:style-name="Internet_20_link" text:visited-style-name="Visited_20_Internet_20_Link">Marfret</text:a> pour assurer une partie de son service de feedering sur l'axe seine (hinterland du Havre) et pour répondre à des projets industriels sur la métropole de Paris.</text:p>
      <text:h text:style-name="Heading_20_2" text:outline-level="2"><text:bookmark-start text:name="__RefHeading___les_chantiers_9"/><text:bookmark-start text:name="les_chantiers"/>Les Chantiers<text:bookmark-end text:name="__RefHeading___les_chantiers_9"/><text:bookmark-end text:name="les_chantiers"/></text:h>
      <text:h text:style-name="Heading_20_3" text:outline-level="3"><text:bookmark-start text:name="__RefHeading___chantiers_de_la_seine_10"/><text:bookmark-start text:name="chantiers_de_la_seine"/>Chantiers de la Seine<text:bookmark-end text:name="__RefHeading___chantiers_de_la_seine_10"/><text:bookmark-end text:name="chantiers_de_la_seine"/></text:h>
      <text:p text:style-name="Horizontal_20_Line"/>
      <text:p text:style-name="Text_20_body"><text:span text:style-name="Emphasis"><text:a xlink:type="simple" xlink:href="https://kavodao.org/doku.php?id=apu:cv:start" text:style-name="Internet_20_link" text:visited-style-name="Visited_20_Internet_20_Link">retour à la page sommaire CV 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cv:respffa</dc:title>
  </office:meta>
</office:document-meta>
</file>