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be137e43c4c9e00bdfb0109191e948c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start"/><text:bookmark-start text:name="__RefHeading___cv_tanguy_brule_1"/><text:bookmark-start text:name="cv_tanguy_brule"/>CV Tanguy Brule<text:bookmark-end text:name="__RefHeading___cv_tanguy_brule_1"/><text:bookmark-end text:name="cv_tanguy_brule"/></text:h>
      <text:p text:style-name="Text_20_body"><draw:frame draw:style-name="mediaright" draw:name="0" text:anchor-type="paragraph" draw:z-index="0" svg:width="3.96875cm" svg:height="2.9765625cm"><draw:image xlink:href="Pictures/fbe137e43c4c9e00bdfb0109191e948c.jpeg" xlink:type="simple" xlink:show="embed" xlink:actuate="onLoad"/></draw:frame></text:p>
      <text:h text:style-name="Heading_20_2" text:outline-level="2"><text:bookmark-start text:name="__RefHeading___resume_2"/><text:bookmark-start text:name="resume"/>Résumé<text:bookmark-end text:name="__RefHeading___resume_2"/><text:bookmark-end text:name="resume"/></text:h>
      <text:p text:style-name="Text_20_body">Ma formation est celle d'un <text:a xlink:type="simple" xlink:href="https://kavodao.org/doku.php?id=apu:cv:formationmarmar" text:style-name="Internet_20_link" text:visited-style-name="Visited_20_Internet_20_Link">officier de la marine marchande</text:a>, j'ai <text:a xlink:type="simple" xlink:href="https://kavodao.org/doku.php?id=apu:cv:embarquement:start" text:style-name="Internet_20_link" text:visited-style-name="Visited_20_Internet_20_Link">navigué</text:a> pendant 6 années en tant que chef de quart puis j'ai <text:a xlink:type="simple" xlink:href="https://kavodao.org/doku.php?id=apu:cv:experience:start#experience_de_responsable_dans_des_armements_fluviaux_et_maritimes_2010-2019" text:style-name="Internet_20_link" text:visited-style-name="Visited_20_Internet_20_Link">géré la maintenance</text:a>  de bateaux fluviaux et maritimes au poste de responsable technique. Enfin mon gout pour la transmission des connaissances a pu se réaliser dans le travail d'enseignant pour les lycéens et pour les adultes en formation continue  .</text:p>
      <text:h text:style-name="Heading_20_2" text:outline-level="2"><text:bookmark-start text:name="__RefHeading___savoir-faire_3"/><text:bookmark-start text:name="savoir-faire"/>Savoir-faire<text:bookmark-end text:name="__RefHeading___savoir-faire_3"/><text:bookmark-end text:name="savoir-faire"/></text:h>
      <text:p text:style-name="Text_20_body">Mes <text:a xlink:type="simple" xlink:href="https://kavodao.org/doku.php?id=apu:cv:savoir_faire" text:style-name="Internet_20_link" text:visited-style-name="Visited_20_Internet_20_Link">compétences</text:a> concernent principalement  la gestion technique, les ressources humaines et la formation  dans le domaine maritime.</text:p>
      <text:h text:style-name="Heading_20_2" text:outline-level="2"><text:bookmark-start text:name="__RefHeading___carriere_4"/><text:bookmark-start text:name="carriere"/>Carrière<text:bookmark-end text:name="__RefHeading___carriere_4"/><text:bookmark-end text:name="carriere"/></text:h>
      <text:p text:style-name="Text_20_body">Mon <text:a xlink:type="simple" xlink:href="https://kavodao.org/doku.php?id=apu:cv:experience:start" text:style-name="Internet_20_link" text:visited-style-name="Visited_20_Internet_20_Link">parcours professionnel</text:a> se décompose ainsi :</text:p>
      <text:list text:style-name="List_20_1" text:continue-numbering="false">
        <text:list-item>
          <text:p text:style-name="List_20_1_Content_First"> navigant marine marchande (6 ans)</text:p>
        </text:list-item>
        <text:list-item>
          <text:p text:style-name="List_20_1_Content"> responsable technique dans les compagnies maritimes (7 ans)</text:p>
        </text:list-item>
        <text:list-item>
          <text:p text:style-name="List_20_1_Content"> formateur (3 ans)</text:p>
        </text:list-item>
        <text:list-item>
          <text:p text:style-name="List_20_1_Content_Last"> professeur dans l'enseignement maritime ( 2 ans ) </text:p>
        </text:list-item>
      </text:list>
      <text:h text:style-name="Heading_20_2" text:outline-level="2"><text:bookmark-start text:name="__RefHeading___formationmarine_marchande_5"/><text:bookmark-start text:name="formationmarine_marchande"/>Formation : Marine Marchande<text:bookmark-end text:name="__RefHeading___formationmarine_marchande_5"/><text:bookmark-end text:name="formationmarine_marchande"/></text:h>
      <text:p text:style-name="Text_20_body">La  <text:a xlink:type="simple" xlink:href="https://kavodao.org/doku.php?id=apu:cv:formationmarmar" text:style-name="Internet_20_link" text:visited-style-name="Visited_20_Internet_20_Link">Formation Officier 1ère classe Marine Marchande</text:a> est une formation technique niveau master 2   “touche à tout” : navigation, mécanique, électricité, électronique, soudure, électrotechnique, droit maritime… Elle se déroule sur 5 ans.</text:p>
      <text:h text:style-name="Heading_20_2" text:outline-level="2"><text:bookmark-start text:name="__RefHeading___divers_6"/><text:bookmark-start text:name="divers"/>Divers<text:bookmark-end text:name="__RefHeading___divers_6"/><text:bookmark-end text:name="divers"/></text:h>
      <text:h text:style-name="Heading_20_4" text:outline-level="4"><text:bookmark-start text:name="__RefHeading___savoir-etre_7"/><text:bookmark-start text:name="savoir-etre"/>Savoir-Être<text:bookmark-end text:name="__RefHeading___savoir-etre_7"/><text:bookmark-end text:name="savoir-etre"/></text:h>
      <text:p text:style-name="Text_20_body">Mes valeurs sont la bienveillance et le respect des autres.</text:p>
      <text:p text:style-name="Text_20_body">J'ai un fort esprit d'équipe.</text:p>
      <text:p text:style-name="Text_20_body">Je suis consciencieux et organisé. </text:p>
      <text:h text:style-name="Heading_20_4" text:outline-level="4"><text:bookmark-start text:name="__RefHeading___langues_8"/><text:bookmark-start text:name="langues"/>Langues<text:bookmark-end text:name="__RefHeading___langues_8"/><text:bookmark-end text:name="langues"/></text:h>
      <text:list text:style-name="List_20_1" text:continue-numbering="false">
        <text:list-item>
          <text:p text:style-name="List_20_1_Content_First"> Français langue maternelle</text:p>
        </text:list-item>
        <text:list-item>
          <text:p text:style-name="List_20_1_Content"> Anglais : niveau B2 conversation courante notamment anglais technique et maritime. </text:p>
        </text:list-item>
        <text:list-item>
          <text:p text:style-name="List_20_1_Content"> Espagnol : niveau A2 conversation basique.</text:p>
        </text:list-item>
        <text:list-item>
          <text:p text:style-name="List_20_1_Content_Last"> Serbe : en cours d'apprentissage</text:p>
        </text:list-item>
      </text:list>
      <text:h text:style-name="Heading_20_4" text:outline-level="4"><text:bookmark-start text:name="__RefHeading___autre_9"/><text:bookmark-start text:name="autre"/>autre<text:bookmark-end text:name="__RefHeading___autre_9"/><text:bookmark-end text:name="autre"/></text:h>
      <text:p text:style-name="Text_20_body">Secourisme avec la Croix-Rouge niveau PSE2 (niveau 2 soins en équipe )</text:p>
      <text:p text:style-name="Horizontal_20_Line"/>
      <text:p text:style-name="Text_20_body">Mon CV est aussi disponible sous la forme classique  de  <text:a xlink:type="simple" xlink:href="https://kavodao.org/lib/exe/fetch.php?media=apu:cv:cv_tanguy_brule_v7_.pdf" text:style-name="Internet_20_link" text:visited-style-name="Visited_20_Internet_20_Link">CV 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start</dc:title>
  </office:meta>
</office:document-meta>
</file>