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wiki:formation"/><text:bookmark-start text:name="__RefHeading___formation_dokuwiki_1"/><text:bookmark-start text:name="formation_dokuwiki"/>Formation Dokuwiki<text:bookmark-end text:name="__RefHeading___formation_dokuwiki_1"/><text:bookmark-end text:name="formation_dokuwiki"/></text:h>
      <text:p text:style-name="Text_20_body">Je peux vous former à l'utilisation du logiciel Dokuwiki en partenariat avec la société 2i2L et selon leur <text:a xlink:type="simple" xlink:href="https://www.2i2l.fr/formation-dokuwiki-gerer-une-base-de-connaissances" text:style-name="Internet_20_link" text:visited-style-name="Visited_20_Internet_20_Link">programme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wiki:formation</dc:title>
  </office:meta>
</office:document-meta>
</file>