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histoirebzh:plechatel:start"/><text:bookmark-start text:name="__RefHeading___histoire_de_plechatel_1"/><text:bookmark-start text:name="histoire_de_plechatel"/>Histoire de Pléchâtel<text:bookmark-end text:name="__RefHeading___histoire_de_plechatel_1"/><text:bookmark-end text:name="histoire_de_plechatel"/></text:h>
      <text:h text:style-name="Heading_20_2" text:outline-level="2"><text:bookmark-start text:name="__RefHeading___histoire_longue_2"/><text:bookmark-start text:name="histoire_longue"/>Histoire longue<text:bookmark-end text:name="__RefHeading___histoire_longue_2"/><text:bookmark-end text:name="histoire_longue"/></text:h>
      <text:p text:style-name="Text_20_body">Issu du  site infobretagne : <text:a xlink:type="simple" xlink:href="https://kavodao.org/lib/exe/fetch.php?media=apu:histoirebzh:plechatel:plechatel_-_histoire_site_infobretagne.pdf" text:style-name="Internet_20_link" text:visited-style-name="Visited_20_Internet_20_Link">histoire depuis le néolitique</text:a></text:p>
      <text:p text:style-name="Text_20_body">voir aussi les <text:a xlink:type="simple" xlink:href="https://kavodao.org/lib/exe/fetch.php?media=apu:histoirebzh:plechatel:cahier_de_doleances_de_plechatel_bretagne_.html.pdf" text:style-name="Internet_20_link" text:visited-style-name="Visited_20_Internet_20_Link">cahiers de Doléances</text:a></text:p>
      <text:h text:style-name="Heading_20_2" text:outline-level="2"><text:bookmark-start text:name="__RefHeading___histoire_recente_3"/><text:bookmark-start text:name="histoire_recente"/>Histoire récente<text:bookmark-end text:name="__RefHeading___histoire_recente_3"/><text:bookmark-end text:name="histoire_recente"/></text:h>
      <text:h text:style-name="Heading_20_3" text:outline-level="3"><text:bookmark-start text:name="__RefHeading___ecole_catholique_du_chatellier_4"/><text:bookmark-start text:name="ecole_catholique_du_chatellier"/>Ecole catholique du Châtellier<text:bookmark-end text:name="__RefHeading___ecole_catholique_du_chatellier_4"/><text:bookmark-end text:name="ecole_catholique_du_chatellier"/></text:h>
      <text:p text:style-name="Text_20_body">L'école catholique n'avait pas de nom en 2020 jusqu'a son baptème; voir <text:a xlink:type="simple" xlink:href="https://kavodao.org/lib/exe/fetch.php?media=apu:histoirebzh:plechatel:plechatel._apres_120_ans_l_ecole_du_chatellier_va_enfin_avoir_un_nom.pdf" text:style-name="Internet_20_link" text:visited-style-name="Visited_20_Internet_20_Link">l'article de Ouest-France</text:a>. Dans les années 50 elle était tenu par Mme Leblanc dite “ la Blanche”.</text:p>
      <text:h text:style-name="Heading_20_3" text:outline-level="3"><text:bookmark-start text:name="__RefHeading___ecrits_d_alfred_brule_5"/><text:bookmark-start text:name="ecrits_d_alfred_brule"/>Ecrits d'Alfred Brûlé<text:bookmark-end text:name="__RefHeading___ecrits_d_alfred_brule_5"/><text:bookmark-end text:name="ecrits_d_alfred_brule"/></text:h>
      <text:p text:style-name="Text_20_body">voir <text:a xlink:type="simple" xlink:href="https://kavodao.org/lib/exe/fetch.php?media=apu:histoirebzh:plechatel:plechatel._fred_brule_retrace_l_histoire_singuliere_du_chatellier.html.pdf" text:style-name="Internet_20_link" text:visited-style-name="Visited_20_Internet_20_Link">article d'Ouest France</text:a>.</text:p>
      <text:h text:style-name="Heading_20_3" text:outline-level="3"><text:bookmark-start text:name="__RefHeading___langue_gallo_6"/><text:bookmark-start text:name="langue_gallo"/>Langue Gallo<text:bookmark-end text:name="__RefHeading___langue_gallo_6"/><text:bookmark-end text:name="langue_gallo"/></text:h>
      <text:p text:style-name="Text_20_body">A Pléchatel on parle le Gallo. Un patois issu du roman.</text:p>
      <text:p text:style-name="Text_20_body">Un glossaire de termes a été réalisé : Glossaire du parler de Pléchâtel (canton de Bain, Ille-et-Vilaine) : précédé d'une étude sur les parlers de la Haute-Bretagne : et suivi d'un relevé des usages et des traditions de Pléchâtel / G. Dottin, J. Langouët 
Ce livre est téléchargeable sur le  <text:a xlink:type="simple" xlink:href="https://bibnum.univ-rennes2.fr/items/show/685" text:style-name="Internet_20_link" text:visited-style-name="Visited_20_Internet_20_Link">site de Rennes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histoirebzh:plechatel:start</dc:title>
  </office:meta>
</office:document-meta>
</file>