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bases:pile:start"/><text:bookmark-start text:name="__RefHeading___pile_1"/><text:bookmark-start text:name="pile"/>Pile<text:bookmark-end text:name="__RefHeading___pile_1"/><text:bookmark-end text:name="pile"/></text:h>
      <text:p text:style-name="Text_20_body">Une pile en gros c'est deux métaux différents qui sont plongés ensemble dans le même bain. Ce bain porte le nom d'électrolyt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bases:pile:start</dc:title>
  </office:meta>
</office:document-meta>
</file>