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securite_maison:start"/><text:bookmark-start text:name="__RefHeading___mise_en_securite_maison_1"/><text:bookmark-start text:name="mise_en_securite_maison"/>Mise en sécurité maison<text:bookmark-end text:name="__RefHeading___mise_en_securite_maison_1"/><text:bookmark-end text:name="mise_en_securite_maison"/></text:h>
      <text:list text:style-name="List_20_1" text:continue-numbering="false">
        <text:list-item>
          <text:p text:style-name="LastListParagraph_List_20_1_Content_First"> Banques d'<text:a xlink:type="simple" xlink:href="https://kavodao.org/doku.php?id=apu:lecons:electricite:securite_maison:images:start" text:style-name="Internet_20_link" text:visited-style-name="Visited_20_Internet_20_Link">images</text:a>.</text:p>
        </text:list-item>
      </text:list>
      <text:p text:style-name="Text_20_body">par exemple <text:a xlink:type="simple" xlink:href="https://kavodao.org/doku.php?id=aat:gildas:kerihuel:electricite:securisation:start" text:style-name="Internet_20_link" text:visited-style-name="Visited_20_Internet_20_Link">Kerihuel</text:a></text:p>
      <text:h text:style-name="Heading_20_2" text:outline-level="2"><text:bookmark-start text:name="__RefHeading___mise_en_securite_2"/><text:bookmark-start text:name="mise_en_securite"/>Mise en sécurité<text:bookmark-end text:name="__RefHeading___mise_en_securite_2"/><text:bookmark-end text:name="mise_en_securite"/></text:h>
      <text:list text:style-name="List_20_1" text:continue-numbering="false">
        <text:list-item>
          <text:p text:style-name="List_20_1_Content_First"> Le tableau électrique : hauteur,  mise à la terre</text:p>
        </text:list-item>
        <text:list-item>
          <text:p text:style-name="List_20_1_Content"> La protection différentielle ;</text:p>
        </text:list-item>
        <text:list-item>
          <text:p text:style-name="List_20_1_Content"> Les disjoncteurs ; OK </text:p>
        </text:list-item>
        <text:list-item>
          <text:p text:style-name="List_20_1_Content"> La protection mécanique des conducteurs ;</text:p>
        </text:list-item>
        <text:list-item>
          <text:p text:style-name="List_20_1_Content"> Les volumes de la salle de bain et la mise à la terre des appareils électriques.</text:p>
        </text:list-item>
        <text:list-item>
          <text:p text:style-name="List_20_1_Content"> section des fils :</text:p>
          <text:list text:style-name="List_20_1">
            <text:list-item>
              <text:p text:style-name="List_20_1_Content"> Câblage de 1,5 mm² pour un circuit d’éclairage d’une intensité de 10 A</text:p>
            </text:list-item>
            <text:list-item>
              <text:p text:style-name="List_20_1_Content"> Câblage de 2,5 mm² pour des prises électriques standards de 16 A ;</text:p>
            </text:list-item>
            <text:list-item>
              <text:p text:style-name="List_20_1_Content"> Câblage de 6 mm² pour du gros électroménager via des prises électriques 32 A.</text:p>
            </text:list-item>
          </text:list>
        </text:list-item>
        <text:list-item>
          <text:p text:style-name="List_20_1_Content_Last"> liaison équipotentielle principale (mise à la terre de toutes les canalisations métalliques : eau, gaz, chauffage…  87 % des bâtiments ne disposent pas d'une liaison.</text:p>
        </text:list-item>
      </text:list>
      <text:h text:style-name="Heading_20_3" text:outline-level="3"><text:bookmark-start text:name="__RefHeading___disjoncteur_differentiel_3"/><text:bookmark-start text:name="disjoncteur_differentiel"/>Disjoncteur différentiel<text:bookmark-end text:name="__RefHeading___disjoncteur_differentiel_3"/><text:bookmark-end text:name="disjoncteur_differentiel"/></text:h>
      <text:p text:style-name="Text_20_body">insérer entre différentiel EDF et le tableau un différentiel 63 Amp 30 mAmp</text:p>
      <text:p text:style-name="Text_20_body"> Il est important de  connaître différents types pour savoir quel interrupteur différentiel devra être utilisé dans quel cas. On rencontre des interrupteurs :</text:p>
      <text:p text:style-name="Text_20_body">De type AC : l'interrupteur différentiel le plus standard, destiné à la protection de la majorité des circuits de l'installation (prises de courant, éclairages, four, volets, chauffage…).</text:p>
      <text:p text:style-name="Text_20_body">De type A : un interrupteur différentiel plus performant prévu pour la protection des circuits spécialisés suivants : lave-linge, plaque de cuisson et point de recharge pour véhicule électrique.</text:p>
      <text:p text:style-name="Text_20_body">De type F : un interrupteur différentiel conçu pour protéger les appareils sensibles aux micro-coupures électriques (ordinateurs et autres outils informatiques, système d’alarme, congélateur, etc.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securite_maison:start</dc:title>
  </office:meta>
</office:document-meta>
</file>