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geo:mnemo:europe:start"/><text:bookmark-start text:name="__RefHeading___europe_1"/><text:bookmark-start text:name="europe"/>Europe<text:bookmark-end text:name="__RefHeading___europe_1"/><text:bookmark-end text:name="europe"/></text:h>
      <text:p text:style-name="Text_20_body">Albanie, Allemagne, Andorre, Arménie, Autriche, Azerbaïdjan, Belgique, Biélorussie, Bosnie-Herzégovine, Bulgarie, Chypre1, Croatie, Danemark, Espagne, Estonie, Finlande, France, Géorgie, Grèce, Hongrie, Irlande, Islande, Italie, Kosovo, Lettonie, Liechtenstein, Lituanie, Luxembourg, Macédoine du Nord, Malte, Moldavie, Monaco, Monténégro, Norvège, Pays-Bas, Pologne, Portugal, République tchèque, Roumanie, Royaume-Uni, Russie, Saint-Marin, Serbie, Slovaquie, Slovénie, Suède, Suisse,Turquie, Ukraine et Vatican.</text:p>
      <text:p text:style-name="Text_20_body">Albanie, 
Allemagne, 
Andorre, 
Arménie, 
Autriche, 
Azerbaïdjan, 
Belgique, 
Biélorussie, 
Bosnie-Herzégovine, 
Bulgarie, 
Chypre1, 
Croatie, 
Danemark, 
Espagne, 
Estonie, 
Finlande, 
France, 
Géorgie, 
Grèce, 
Hongrie, 
Irlande, 
Islande, 
Italie, 
Kosovo, 
Lettonie, 
Liechtenstein, 
Lituanie, 
Luxembourg, 
Macédoine du Nord, 
Malte, 
Moldavie, 
Monaco, 
Monténégro, 
Norvège, 
Pays-Bas, 
Pologne, 
Portugal, 
République tchèque, 
Roumanie, 
Royaume-Uni, 
Russie, 
Saint-Marin, 
Serbie, 
Slovaquie, 
Slovénie, 
Suède, 
Suisse,
Turquie, 
Ukraine Vatic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geo:mnemo:europe:start</dc:title>
  </office:meta>
</office:document-meta>
</file>