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apprentissage_b2_-c1:start"/><text:bookmark-start text:name="__RefHeading___apprentissage_perso_b2_vers_c1_1"/><text:bookmark-start text:name="apprentissage_perso_b2_vers_c1"/>apprentissage perso B2 vers C1<text:bookmark-end text:name="__RefHeading___apprentissage_perso_b2_vers_c1_1"/><text:bookmark-end text:name="apprentissage_perso_b2_vers_c1"/></text:h>
      <text:h text:style-name="Heading_20_3" text:outline-level="3"><text:bookmark-start text:name="__RefHeading___points_de_progression_2"/><text:bookmark-start text:name="points_de_progression"/>points de progression<text:bookmark-end text:name="__RefHeading___points_de_progression_2"/><text:bookmark-end text:name="points_de_progression"/></text:h>
      <text:list text:style-name="List_20_1" text:continue-numbering="false">
        <text:list-item>
          <text:p text:style-name="List_20_1_Content_First"> <text:a xlink:type="simple" xlink:href="https://kavodao.org/doku.php?id=apu:lecons:langues:anglais:grammaire:apprentissage_b2_-c1:point_de_progression_1:start" text:style-name="Internet_20_link" text:visited-style-name="Visited_20_Internet_20_Link">point 1</text:a> Juillet 2025</text:p>
        </text:list-item>
        <text:list-item>
          <text:p text:style-name="List_20_1_Content_Last"> <text:a xlink:type="simple" xlink:href="https://kavodao.org/doku.php?id=apu:lecons:langues:anglais:grammaire:apprentissage_b2_-c1:point_de_progression_2:start" text:style-name="Internet_20_link" text:visited-style-name="Visited_20_Internet_20_Link">point 2</text:a></text:p>
        </text:list-item>
      </text:list>
      <text:p text:style-name="Text_20_body"> * </text:p>
      <text:h text:style-name="Heading_20_3" text:outline-level="3"><text:bookmark-start text:name="__RefHeading___ressources_3"/><text:bookmark-start text:name="ressources"/>ressources<text:bookmark-end text:name="__RefHeading___ressources_3"/><text:bookmark-end text:name="ressour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apprentissage_b2_-c1:start</dc:title>
  </office:meta>
</office:document-meta>
</file>