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langues:anglais:prononciation:lecon_1:start"/><text:bookmark-start text:name="__RefHeading___lecon_1_prononciation_anglaise_1"/><text:bookmark-start text:name="lecon_1_prononciation_anglaise"/>Lecon 1 prononciation anglaise<text:bookmark-end text:name="__RefHeading___lecon_1_prononciation_anglaise_1"/><text:bookmark-end text:name="lecon_1_prononciation_anglaise"/></text:h>
      <text:p text:style-name="Text_20_body">Très bien. Voici une <text:span text:style-name="Strong_20_Emphasis">fiche synthétique</text:span> en <text:span text:style-name="Strong_20_Emphasis">2 parties</text:span> :</text:p>
      <text:p text:style-name="Text_20_body">—</text:p>
      <text:p text:style-name="Text_20_body"># 🗣️ <text:span text:style-name="Strong_20_Emphasis">Fiche – Améliorer sa prononciation anglaise</text:span></text:p>
      <text:p text:style-name="Text_20_body">—</text:p>
      <text:p text:style-name="Text_20_body">## ✅ 1. <text:span text:style-name="Strong_20_Emphasis">Comprendre la prononciation anglaise (forme + contenu)</text:span></text:p>
      <text:p text:style-name="Text_20_body">### 🎵 Le <text:span text:style-name="Strong_20_Emphasis">rythme stress-timed</text:span> (la “musique” de l’anglais)
- L’anglais <text:span text:style-name="Strong_20_Emphasis">n’accentue pas toutes les syllabes</text:span>
- Seuls les <text:span text:style-name="Strong_20_Emphasis">mots porteurs de sens (content words)</text:span> sont accentués :</text:p>
      <text:list text:style-name="Numbering_20_1" text:continue-numbering="false">
        <text:list-item>
          <text:p text:style-name="Numbering_20_1_Content_First"> verbes principaux (*go*, *forgot*)</text:p>
        </text:list-item>
        <text:list-item>
          <text:p text:style-name="Numbering_20_1_Content"> noms (*office*, *lines*)</text:p>
        </text:list-item>
        <text:list-item>
          <text:p text:style-name="Numbering_20_1_Content"> adjectifs / adverbes (*financial*, *now*)</text:p>
        </text:list-item>
        <text:list-item>
          <text:p text:style-name="Numbering_20_1_Content_Last"> mots interrogatifs (*what*, *why*)</text:p>
        </text:list-item>
      </text:list>
      <text:p text:style-name="Text_20_body">❌ Les mots grammaticaux sont <text:span text:style-name="Strong_20_Emphasis">non accentués</text:span> : *you, to, of, the, can, is…*</text:p>
      <text:p text:style-name="Text_20_body">### 🛠️ Techniques pour bien rythmer :
- <text:span text:style-name="Strong_20_Emphasis">Parler vite</text:span> entre les accents : *from a financial standpoint*
- <text:span text:style-name="Strong_20_Emphasis">Contractions</text:span> : *you are → you’re*, *he will → he’ll*
- <text:span text:style-name="Strong_20_Emphasis">Formes faibles</text:span> (weak forms) :</text:p>
      <text:list text:style-name="Numbering_20_1" text:continue-numbering="false">
        <text:list-item>
          <text:p text:style-name="Numbering_20_1_Content_First"> *of* → /əv/, *can* → /kən/, *should* → /ʃəd/</text:p>
        </text:list-item>
        <text:list-item>
          <text:p text:style-name="Numbering_20_1_Content_Last"> Introduction du <text:span text:style-name="Strong_20_Emphasis">schwa /ə/</text:span> = voyelle réduite ultra fréquente</text:p>
        </text:list-item>
      </text:list>
      <text:p text:style-name="Text_20_body">—</text:p>
      <text:p text:style-name="Text_20_body">### 🔊 Sons spécifiques à l’anglais (à bien distinguer) :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Son </text:p>
          </table:table-cell>
          <table:table-cell office:value-type="string" table:style-name="tablecell">
            <text:p text:style-name="tablealignleft"> Exemple </text:p>
          </table:table-cell>
          <table:table-cell office:value-type="string" table:style-name="tablecell">
            <text:p text:style-name="tablealignleft"> Erreur fréquente </text:p>
          </table:table-cell>
        </table:table-row>
        <table:table-row>
          <table:table-cell office:value-type="string" table:style-name="tablecell">
            <text:p text:style-name="tablealignleft">——</text:p>
          </table:table-cell>
          <table:table-cell office:value-type="string" table:style-name="tablecell">
            <text:p text:style-name="tablealignleft">———</text:p>
          </table:table-cell>
          <table:table-cell office:value-type="string" table:style-name="tablecell">
            <text:p text:style-name="tablealignleft">——————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/θ/</text:span> et <text:span text:style-name="Strong_20_Emphasis">/ð/</text:span> (TH) </text:p>
          </table:table-cell>
          <table:table-cell office:value-type="string" table:style-name="tablecell">
            <text:p text:style-name="tablealignleft"> *think*, *this* </text:p>
          </table:table-cell>
          <table:table-cell office:value-type="string" table:style-name="tablecell">
            <text:p text:style-name="tablealignleft"> prononcé *s* ou *z*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/ɹ/</text:span> (R anglais) </text:p>
          </table:table-cell>
          <table:table-cell office:value-type="string" table:style-name="tablecell">
            <text:p text:style-name="tablealignleft"> *red*, *right* </text:p>
          </table:table-cell>
          <table:table-cell office:value-type="string" table:style-name="tablecell">
            <text:p text:style-name="tablealignleft"> prononcé roulé comme en français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/ʌ/</text:span> (voyelle “uh”) </text:p>
          </table:table-cell>
          <table:table-cell office:value-type="string" table:style-name="tablecell">
            <text:p text:style-name="tablealignleft"> *love*, *cut* </text:p>
          </table:table-cell>
          <table:table-cell office:value-type="string" table:style-name="tablecell">
            <text:p text:style-name="tablealignleft"> remplacé par /o/ ou /a/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/ə/</text:span> (schwa) </text:p>
          </table:table-cell>
          <table:table-cell office:value-type="string" table:style-name="tablecell">
            <text:p text:style-name="tablealignleft"> *about*, *support* </text:p>
          </table:table-cell>
          <table:table-cell office:value-type="string" table:style-name="tablecell">
            <text:p text:style-name="tablealignleft"> trop accentué ou remplacé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V / W</text:span> </text:p>
          </table:table-cell>
          <table:table-cell office:value-type="string" table:style-name="tablecell">
            <text:p text:style-name="tablealignleft"> *very* vs *wary* </text:p>
          </table:table-cell>
          <table:table-cell office:value-type="string" table:style-name="tablecell">
            <text:p text:style-name="tablealignleft"> souvent confondus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H aspiré</text:span> </text:p>
          </table:table-cell>
          <table:table-cell office:value-type="string" table:style-name="tablecell">
            <text:p text:style-name="tablealignleft"> *house*, *hear* </text:p>
          </table:table-cell>
          <table:table-cell office:value-type="string" table:style-name="tablecell">
            <text:p text:style-name="tablealignleft"> souvent omis </text:p>
          </table:table-cell>
        </table:table-row>
      </table:table>
      <text:p text:style-name="Text_20_body">—</text:p>
      <text:p text:style-name="Text_20_body">## 🧪 2. <text:span text:style-name="Strong_20_Emphasis">Exercices pratiques pour progresser</text:span></text:p>
      <text:p text:style-name="Text_20_body">### 🗣️ <text:span text:style-name="Strong_20_Emphasis">Exercices actifs (quotidiens ou hebdos)</text:span> :
1. <text:span text:style-name="Strong_20_Emphasis">Shadowing</text:span> :</text:p>
      <text:list text:style-name="Numbering_20_1" text:continue-numbering="false">
        <text:list-item>
          <text:p text:style-name="LastListParagraph_Numbering_20_1_Content_First"> Écoute une phrase → pause → répète à l’identique (intonation, rythme, sons)</text:p>
        </text:list-item>
      </text:list>
      <text:p text:style-name="Text_20_body">2. <text:span text:style-name="Strong_20_Emphasis">Lecture à voix haute</text:span> :</text:p>
      <text:list text:style-name="Numbering_20_1" text:continue-numbering="false">
        <text:list-item>
          <text:p text:style-name="LastListParagraph_Numbering_20_1_Content_First"> Accentue les content words, avale les autres</text:p>
        </text:list-item>
      </text:list>
      <text:p text:style-name="Text_20_body">3. <text:span text:style-name="Strong_20_Emphasis">Enregistrement</text:span> :</text:p>
      <text:list text:style-name="Numbering_20_1" text:continue-numbering="false">
        <text:list-item>
          <text:p text:style-name="LastListParagraph_Numbering_20_1_Content_First"> Parle, lis ou shadowe → écoute-toi → compare avec un natif</text:p>
        </text:list-item>
      </text:list>
      <text:p text:style-name="Text_20_body">4. <text:span text:style-name="Strong_20_Emphasis">Prononciation ciblée</text:span> :</text:p>
      <text:list text:style-name="Numbering_20_1" text:continue-numbering="false">
        <text:list-item>
          <text:p text:style-name="LastListParagraph_Numbering_20_1_Content_First"> Choisis un son (ex : TH ou schwa) → fais des phrases d’entraînement</text:p>
        </text:list-item>
      </text:list>
      <text:p text:style-name="Text_20_body">—</text:p>
      <text:p text:style-name="Text_20_body">### 🎧 <text:span text:style-name="Strong_20_Emphasis">Exposition passive (quotidienne)</text:span> :
- Films, séries, podcasts en VO (sans doublage)
- Sous-titres en anglais uniquement
- Repérer les contractions et formes faibles à l’oral</text:p>
      <text:p text:style-name="Text_20_body">—</text:p>
      <text:p text:style-name="Text_20_body">### 🧠 <text:span text:style-name="Strong_20_Emphasis">Travail ciblé et technique</text:span> :
- Utiliser l’<text:span text:style-name="Strong_20_Emphasis">alphabet phonétique (API)</text:span> pour apprendre la bonne prononciation
- Travailler avec des <text:span text:style-name="Strong_20_Emphasis">applis spécialisées</text:span> :</text:p>
      <text:list text:style-name="Numbering_20_1" text:continue-numbering="false">
        <text:list-item>
          <text:p text:style-name="LastListParagraph_Numbering_20_1_Content_First"> *Elsa Speak*, *Youglish*, *Forvo*</text:p>
        </text:list-item>
      </text:list>
      <text:p text:style-name="Text_20_body">- Choisir un <text:span text:style-name="Strong_20_Emphasis">modèle à imiter</text:span> (acteur, youtubeur anglophone)</text:p>
      <text:p text:style-name="Text_20_body">—</text:p>
      <text:p text:style-name="Text_20_body">### 📆 <text:span text:style-name="Strong_20_Emphasis">Routine conseillée (10-15 min / jour)</text:span> :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Durée </text:p>
          </table:table-cell>
          <table:table-cell office:value-type="string" table:style-name="tablecell">
            <text:p text:style-name="tablealignleft"> Activité </text:p>
          </table:table-cell>
        </table:table-row>
        <table:table-row>
          <table:table-cell office:value-type="string" table:style-name="tablecell">
            <text:p text:style-name="tablealignleft">——-</text:p>
          </table:table-cell>
          <table:table-cell office:value-type="string" table:style-name="tablecell">
            <text:p text:style-name="tablealignleft">———-</text:p>
          </table:table-cell>
        </table:table-row>
        <table:table-row>
          <table:table-cell office:value-type="string" table:style-name="tablecell">
            <text:p text:style-name="tablealignleft"> 5 min </text:p>
          </table:table-cell>
          <table:table-cell office:value-type="string" table:style-name="tablecell">
            <text:p text:style-name="tablealignleft"> Écoute passive (film, podcast) </text:p>
          </table:table-cell>
        </table:table-row>
        <table:table-row>
          <table:table-cell office:value-type="string" table:style-name="tablecell">
            <text:p text:style-name="tablealignleft"> 5 min </text:p>
          </table:table-cell>
          <table:table-cell office:value-type="string" table:style-name="tablecell">
            <text:p text:style-name="tablealignleft"> Shadowing sur une phrase courte </text:p>
          </table:table-cell>
        </table:table-row>
        <table:table-row>
          <table:table-cell office:value-type="string" table:style-name="tablecell">
            <text:p text:style-name="tablealignleft"> 5 min </text:p>
          </table:table-cell>
          <table:table-cell office:value-type="string" table:style-name="tablecell">
            <text:p text:style-name="tablealignleft"> Lecture à voix haute ou travail ciblé sur un son </text:p>
          </table:table-cell>
        </table:table-row>
      </table:table>
      <text:p text:style-name="Text_20_body">—</text:p>
      <text:p text:style-name="Text_20_body">Souhaites-tu que je t’organise cela sous forme d’un <text:span text:style-name="Strong_20_Emphasis">plan d’entraînement sur 10 jours</text:span> 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langues:anglais:prononciation:lecon_1:start</dc:title>
  </office:meta>
</office:document-meta>
</file>