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start"/><text:bookmark-start text:name="__RefHeading___anglais_1"/><text:bookmark-start text:name="anglais"/>Anglais<text:bookmark-end text:name="__RefHeading___anglais_1"/><text:bookmark-end text:name="anglais"/></text:h>
      <text:list text:style-name="List_20_1" text:continue-numbering="false">
        <text:list-item>
          <text:p text:style-name="List_20_1_Content_First"> <text:a xlink:type="simple" xlink:href="https://kavodao.org/doku.php?id=apu:lecons:langues:anglais:voca" text:style-name="Internet_20_link" text:visited-style-name="Visited_20_Internet_20_Link">vocabulaire perso</text:a></text:p>
        </text:list-item>
        <text:list-item>
          <text:p text:style-name="List_20_1_Content"> <text:a xlink:type="simple" xlink:href="https://kavodao.org/doku.php?id=apu:lecons:langues:anglais:tonique:start" text:style-name="Internet_20_link" text:visited-style-name="Visited_20_Internet_20_Link">accent tonique</text:a> </text:p>
        </text:list-item>
        <text:list-item>
          <text:p text:style-name="List_20_1_Content"> <text:a xlink:type="simple" xlink:href="https://bilingueanglais.com/blog/15661/comment-eliminer-son-accent-francais/" text:style-name="Internet_20_link" text:visited-style-name="Visited_20_Internet_20_Link">site éliminer accent francais</text:a></text:p>
        </text:list-item>
        <text:list-item>
          <text:p text:style-name="List_20_1_Content"><text:a xlink:type="simple" xlink:href="https://kavodao.org/doku.php?id=apu:lecons:langues:anglais:evaluation_niveau:start" text:style-name="Internet_20_link" text:visited-style-name="Visited_20_Internet_20_Link"> Evaluation niveau anglais</text:a></text:p>
        </text:list-item>
        <text:list-item>
          <text:p text:style-name="List_20_1_Content_Last"> <text:a xlink:type="simple" xlink:href="https://kavodao.org/doku.php?id=apu:lecons:langues:anglais:grammaire:start" text:style-name="Internet_20_link" text:visited-style-name="Visited_20_Internet_20_Link">grammaire anglaise</text:a></text:p>
        </text:list-item>
      </text:list>
      <text:h text:style-name="Heading_20_2" text:outline-level="2"><text:bookmark-start text:name="__RefHeading___listes_de_frequences_2"/><text:bookmark-start text:name="listes_de_frequences"/>listes de fréquences<text:bookmark-end text:name="__RefHeading___listes_de_frequences_2"/><text:bookmark-end text:name="listes_de_frequences"/></text:h>
      <text:list text:style-name="List_20_1" text:continue-numbering="false">
        <text:list-item>
          <text:p text:style-name="List_20_1_Content_First"> <text:a xlink:type="simple" xlink:href="https://frequencylist.com/" text:style-name="Internet_20_link" text:visited-style-name="Visited_20_Internet_20_Link">https://frequencylist.com/</text:a></text:p>
        </text:list-item>
        <text:list-item>
          <text:p text:style-name="List_20_1_Content_Last"> <text:a xlink:type="simple" xlink:href="https://kavodao.org/lib/exe/fetch.php?media=apu:lecons:langues:anglais:wordfrequency.xlsx" text:style-name="Internet_20_link" text:visited-style-name="Visited_20_Internet_20_Link">liste excel 5000 mo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start</dc:title>
  </office:meta>
</office:document-meta>
</file>