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voca:doute:start"/><text:bookmark-start text:name="__RefHeading___doute_1"/><text:bookmark-start text:name="doute"/>doute<text:bookmark-end text:name="__RefHeading___doute_1"/><text:bookmark-end text:name="doute"/></text:h>
      <text:h text:style-name="Heading_20_4" text:outline-level="4"><text:bookmark-start text:name="__RefHeading___vocabulaire_du_doute_en_anglais_fiche_dokuwiki_2"/><text:bookmark-start text:name="vocabulaire_du_doute_en_anglais_fiche_dokuwiki"/>Vocabulaire du doute en anglais (fiche DokuWiki)<text:bookmark-end text:name="__RefHeading___vocabulaire_du_doute_en_anglais_fiche_dokuwiki_2"/><text:bookmark-end text:name="vocabulaire_du_doute_en_anglais_fiche_dokuwiki"/></text:h>
      <text:h text:style-name="Heading_20_3" text:outline-level="3"><text:bookmark-start text:name="__RefHeading___idee_generale_3"/><text:bookmark-start text:name="idee_generale"/>Idée générale<text:bookmark-end text:name="__RefHeading___idee_generale_3"/><text:bookmark-end text:name="idee_generale"/></text:h>
      <text:list text:style-name="List_20_1" text:continue-numbering="false">
        <text:list-item>
          <text:p text:style-name="List_20_1_Content_First">  <text:span text:style-name="Strong_20_Emphasis">doubt</text:span> = doute (souvent plutôt négatif : « je n’y crois pas vraiment »)</text:p>
        </text:list-item>
        <text:list-item>
          <text:p text:style-name="List_20_1_Content">  <text:span text:style-name="Strong_20_Emphasis">uncertainty / unsure</text:span> = incertitude (neutre : « je ne sais pas »)</text:p>
        </text:list-item>
        <text:list-item>
          <text:p text:style-name="List_20_1_Content">  <text:span text:style-name="Strong_20_Emphasis">skepticism / skeptical</text:span> = scepticisme (attitude critique, demande de preuves)</text:p>
        </text:list-item>
        <text:list-item>
          <text:p text:style-name="List_20_1_Content_Last">  <text:span text:style-name="Strong_20_Emphasis">hesitation / hesitate</text:span> = hésitation (doute avant de décider / agir)</text:p>
        </text:list-item>
      </text:list>
      <text:h text:style-name="Heading_20_3" text:outline-level="3"><text:bookmark-start text:name="__RefHeading___verbes_nuances_exemples_4"/><text:bookmark-start text:name="verbes_nuances_exemples"/>1) Verbes (nuances + exemples)<text:bookmark-end text:name="__RefHeading___verbes_nuances_exemples_4"/><text:bookmark-end text:name="verbes_nuances_exemples"/></text:h>
      <text:p text:style-name="Text_20_body">* <text:span text:style-name="Strong_20_Emphasis">to doubt</text:span> = douter / ne pas croire</text:p>
      <text:list text:style-name="List_20_1" text:continue-numbering="false">
        <text:list-item>
          <text:p text:style-name="List_20_1_Content_First"> *I doubt it.* → J’en doute.</text:p>
        </text:list-item>
        <text:list-item>
          <text:p text:style-name="List_20_1_Content_Last"> *I doubt he’ll come.* → Je doute qu’il vienne.</text:p>
        </text:list-item>
      </text:list>
      <text:p text:style-name="Text_20_body">* <text:span text:style-name="Strong_20_Emphasis">to be unsure (about)</text:span> = ne pas être sûr (neutre)</text:p>
      <text:list text:style-name="List_20_1" text:continue-numbering="false">
        <text:list-item>
          <text:p text:style-name="LastListParagraph_List_20_1_Content_First"> *I’m unsure about the time.* → Je ne suis pas sûr de l’heure.</text:p>
        </text:list-item>
      </text:list>
      <text:p text:style-name="Text_20_body">* <text:span text:style-name="Strong_20_Emphasis">to wonder (if)</text:span> = se demander (curieux, ouvert)</text:p>
      <text:list text:style-name="List_20_1" text:continue-numbering="false">
        <text:list-item>
          <text:p text:style-name="LastListParagraph_List_20_1_Content_First"> *I wonder if it’s true.* → Je me demande si c’est vrai.</text:p>
        </text:list-item>
      </text:list>
      <text:p text:style-name="Text_20_body">* <text:span text:style-name="Strong_20_Emphasis">to hesitate (to / about)</text:span> = hésiter (avant d’agir)</text:p>
      <text:list text:style-name="List_20_1" text:continue-numbering="false">
        <text:list-item>
          <text:p text:style-name="LastListParagraph_List_20_1_Content_First"> *I hesitate to say yes.* → J’hésite à dire oui.</text:p>
        </text:list-item>
      </text:list>
      <text:p text:style-name="Text_20_body">* <text:span text:style-name="Strong_20_Emphasis">to question</text:span> = remettre en question</text:p>
      <text:list text:style-name="List_20_1" text:continue-numbering="false">
        <text:list-item>
          <text:p text:style-name="LastListParagraph_List_20_1_Content_First"> *I’m questioning his motives.* → Je remets en question ses intentions.</text:p>
        </text:list-item>
      </text:list>
      <text:p text:style-name="Text_20_body">* <text:span text:style-name="Strong_20_Emphasis">to suspect</text:span> = soupçonner (plutôt négatif)</text:p>
      <text:list text:style-name="List_20_1" text:continue-numbering="false">
        <text:list-item>
          <text:p text:style-name="LastListParagraph_List_20_1_Content_First"> *I suspect something’s wrong.* → Je soupçonne que quelque chose ne va pas.</text:p>
        </text:list-item>
      </text:list>
      <text:p text:style-name="Text_20_body">* <text:span text:style-name="Strong_20_Emphasis">to second-guess</text:span> = douter après coup / se remettre en question</text:p>
      <text:list text:style-name="List_20_1" text:continue-numbering="false">
        <text:list-item>
          <text:p text:style-name="LastListParagraph_List_20_1_Content_First"> *I’m second-guessing my decision.* → Je doute de ma décision (après coup).</text:p>
        </text:list-item>
      </text:list>
      <text:p text:style-name="Text_20_body">—</text:p>
      <text:h text:style-name="Heading_20_3" text:outline-level="3"><text:bookmark-start text:name="__RefHeading___expressions_orales_tres_frequentes_5"/><text:bookmark-start text:name="expressions_orales_tres_frequentes"/>2) Expressions orales (très fréquentes)<text:bookmark-end text:name="__RefHeading___expressions_orales_tres_frequentes_5"/><text:bookmark-end text:name="expressions_orales_tres_frequentes"/></text:h>
      <text:list text:style-name="List_20_1" text:continue-numbering="false">
        <text:list-item>
          <text:p text:style-name="List_20_1_Content_First"> I’m not sure (about that). → Je ne suis pas sûr (de ça).</text:p>
        </text:list-item>
        <text:list-item>
          <text:p text:style-name="List_20_1_Content">  <text:span text:style-name="Strong_20_Emphasis">I’m not convinced.</text:span> → Je ne suis pas convaincu.</text:p>
        </text:list-item>
        <text:list-item>
          <text:p text:style-name="List_20_1_Content"> <text:span text:style-name="Strong_20_Emphasis">I have my doubts.</text:span> → J’ai des doutes.</text:p>
        </text:list-item>
        <text:list-item>
          <text:p text:style-name="List_20_1_Content">  <text:span text:style-name="Strong_20_Emphasis">I don’t know about that…</text:span> → Mouais… j’ai un doute.</text:p>
        </text:list-item>
        <text:list-item>
          <text:p text:style-name="List_20_1_Content">  <text:span text:style-name="Strong_20_Emphasis">I’m on the fence.</text:span> → Je n’arrive pas à me décider.</text:p>
        </text:list-item>
        <text:list-item>
          <text:p text:style-name="List_20_1_Content">  <text:span text:style-name="Strong_20_Emphasis">I’m skeptical.</text:span> → Je suis sceptique.</text:p>
        </text:list-item>
        <text:list-item>
          <text:p text:style-name="List_20_1_Content">  <text:span text:style-name="Strong_20_Emphasis">It doesn’t add up.</text:span> → Ça ne colle pas / ça ne tient pas.</text:p>
        </text:list-item>
        <text:list-item>
          <text:p text:style-name="List_20_1_Content">  <text:span text:style-name="Strong_20_Emphasis">Something feels off.</text:span> → Il y a un truc bizarre.</text:p>
        </text:list-item>
        <text:list-item>
          <text:p text:style-name="List_20_1_Content_Last">  <text:span text:style-name="Strong_20_Emphasis">I wouldn’t bet on it.</text:span> → Je n’y compterais pas trop.</text:p>
        </text:list-item>
      </text:list>
      <text:p text:style-name="Text_20_body">—</text:p>
      <text:h text:style-name="Heading_20_3" text:outline-level="3"><text:bookmark-start text:name="__RefHeading___adjectifs_du_doute_neutre_au_doute_fort_6"/><text:bookmark-start text:name="adjectifs_du_doute_neutre_au_doute_fort"/>3) Adjectifs (du doute neutre au doute fort)<text:bookmark-end text:name="__RefHeading___adjectifs_du_doute_neutre_au_doute_fort_6"/><text:bookmark-end text:name="adjectifs_du_doute_neutre_au_doute_fort"/></text:h>
      <text:p text:style-name="Text_20_body">* <text:span text:style-name="Strong_20_Emphasis">uncertain</text:span> = incertain (plutôt formel)</text:p>
      <text:list text:style-name="List_20_1" text:continue-numbering="false">
        <text:list-item>
          <text:p text:style-name="LastListParagraph_List_20_1_Content_First"> *The outcome is uncertain.* → Le résultat est incertain.</text:p>
        </text:list-item>
      </text:list>
      <text:p text:style-name="Text_20_body">* <text:span text:style-name="Strong_20_Emphasis">doubtful</text:span> = douteux / peu probable</text:p>
      <text:list text:style-name="List_20_1" text:continue-numbering="false">
        <text:list-item>
          <text:p text:style-name="LastListParagraph_List_20_1_Content_First"> *It’s doubtful he’ll agree.* → Il y a peu de chances qu’il accepte.</text:p>
        </text:list-item>
      </text:list>
      <text:p text:style-name="Text_20_body">* <text:span text:style-name="Strong_20_Emphasis">unconvinced</text:span> = pas convaincu</text:p>
      <text:list text:style-name="List_20_1" text:continue-numbering="false">
        <text:list-item>
          <text:p text:style-name="LastListParagraph_List_20_1_Content_First"> *I’m unconvinced by this argument.* → Cet argument ne me convainc pas.</text:p>
        </text:list-item>
      </text:list>
      <text:p text:style-name="Text_20_body">* <text:span text:style-name="Strong_20_Emphasis">skeptical</text:span> = sceptique (exige des preuves)</text:p>
      <text:list text:style-name="List_20_1" text:continue-numbering="false">
        <text:list-item>
          <text:p text:style-name="LastListParagraph_List_20_1_Content_First"> *I’m skeptical of these claims.* → Je suis sceptique face à ces affirmations.</text:p>
        </text:list-item>
      </text:list>
      <text:p text:style-name="Text_20_body">* <text:span text:style-name="Strong_20_Emphasis">wary</text:span> = méfiant / prudent</text:p>
      <text:list text:style-name="List_20_1" text:continue-numbering="false">
        <text:list-item>
          <text:p text:style-name="LastListParagraph_List_20_1_Content_First"> *I’m wary of promises.* → Je me méfie des promesses.</text:p>
        </text:list-item>
      </text:list>
      <text:p text:style-name="Text_20_body">* <text:span text:style-name="Strong_20_Emphasis">suspicious</text:span> = suspect / méfiant (plus accusateur)</text:p>
      <text:list text:style-name="List_20_1" text:continue-numbering="false">
        <text:list-item>
          <text:p text:style-name="LastListParagraph_List_20_1_Content_First"> *That sounds suspicious.* → Ça a l’air louche.</text:p>
        </text:list-item>
      </text:list>
      <text:p text:style-name="Text_20_body">—</text:p>
      <text:h text:style-name="Heading_20_3" text:outline-level="3"><text:bookmark-start text:name="__RefHeading___adverbes_marqueurs_de_prudence_ecrit_oral_7"/><text:bookmark-start text:name="adverbes_marqueurs_de_prudence_ecrit_oral"/>4) Adverbes / marqueurs de prudence (écrit + oral)<text:bookmark-end text:name="__RefHeading___adverbes_marqueurs_de_prudence_ecrit_oral_7"/><text:bookmark-end text:name="adverbes_marqueurs_de_prudence_ecrit_oral"/></text:h>
      <text:p text:style-name="Text_20_body">* <text:span text:style-name="Strong_20_Emphasis">maybe / perhaps</text:span> → peut-être
* <text:span text:style-name="Strong_20_Emphasis">probably</text:span> → probablement (doute faible)
* <text:span text:style-name="Strong_20_Emphasis">possibly</text:span> → éventuellement
* <text:span text:style-name="Strong_20_Emphasis">apparently</text:span> → apparemment (info indirecte)
* <text:span text:style-name="Strong_20_Emphasis">supposedly</text:span> → soi-disant (souvent sceptique)
* <text:span text:style-name="Strong_20_Emphasis">presumably</text:span> → a priori (déduction)
* <text:span text:style-name="Strong_20_Emphasis">allegedly</text:span> → prétendument (registre presse/juridique)
* <text:span text:style-name="Strong_20_Emphasis">arguably</text:span> → on peut soutenir que…
* <text:span text:style-name="Strong_20_Emphasis">likely / unlikely</text:span> → probable / peu probable</text:p>
      <text:p text:style-name="Text_20_body">Exemples rapides :</text:p>
      <text:p text:style-name="Text_20_body">* *Apparently, he left early.* → Apparemment, il est parti tôt.
* *He supposedly knows the director.* → Il connaît soi-disant le directeur.</text:p>
      <text:p text:style-name="Text_20_body">—</text:p>
      <text:h text:style-name="Heading_20_3" text:outline-level="3"><text:bookmark-start text:name="__RefHeading___modauxdire_peut-etre_avec_precision_8"/><text:bookmark-start text:name="modauxdire_peut-etre_avec_precision"/>5) Modaux : dire « peut-être » avec précision<text:bookmark-end text:name="__RefHeading___modauxdire_peut-etre_avec_precision_8"/><text:bookmark-end text:name="modauxdire_peut-etre_avec_precision"/></text:h>
      <text:p text:style-name="Text_20_body">* <text:span text:style-name="Strong_20_Emphasis">might / may</text:span> = il se peut que (probabilité faible à moyenne)</text:p>
      <text:list text:style-name="List_20_1" text:continue-numbering="false">
        <text:list-item>
          <text:p text:style-name="LastListParagraph_List_20_1_Content_First"> *He might be late.* → Il est peut-être en retard.</text:p>
        </text:list-item>
      </text:list>
      <text:p text:style-name="Text_20_body">* <text:span text:style-name="Strong_20_Emphasis">could</text:span> = c’est possible (option)</text:p>
      <text:list text:style-name="List_20_1" text:continue-numbering="false">
        <text:list-item>
          <text:p text:style-name="LastListParagraph_List_20_1_Content_First"> *It could work.* → Ça pourrait marcher.</text:p>
        </text:list-item>
      </text:list>
      <text:p text:style-name="Text_20_body">* <text:span text:style-name="Strong_20_Emphasis">must</text:span> = déduction forte (presque sûr)</text:p>
      <text:list text:style-name="List_20_1" text:continue-numbering="false">
        <text:list-item>
          <text:p text:style-name="LastListParagraph_List_20_1_Content_First"> *He must be tired.* → Il doit être fatigué.</text:p>
        </text:list-item>
      </text:list>
      <text:p text:style-name="Text_20_body">* <text:span text:style-name="Strong_20_Emphasis">can’t</text:span> = déduction impossible</text:p>
      <text:list text:style-name="List_20_1" text:continue-numbering="false">
        <text:list-item>
          <text:p text:style-name="LastListParagraph_List_20_1_Content_First"> *That can’t be true.* → Ça ne peut pas être vrai.</text:p>
        </text:list-item>
      </text:list>
      <text:p text:style-name="Text_20_body">—</text:p>
      <text:h text:style-name="Heading_20_3" text:outline-level="3"><text:bookmark-start text:name="__RefHeading___noms_utiles_9"/><text:bookmark-start text:name="noms_utiles"/>6) Noms utiles<text:bookmark-end text:name="__RefHeading___noms_utiles_9"/><text:bookmark-end text:name="noms_utiles"/></text:h>
      <text:p text:style-name="Text_20_body">* <text:span text:style-name="Strong_20_Emphasis">doubt</text:span> → le doute
* <text:span text:style-name="Strong_20_Emphasis">uncertainty</text:span> → l’incertitude
* <text:span text:style-name="Strong_20_Emphasis">hesitation</text:span> → l’hésitation
* <text:span text:style-name="Strong_20_Emphasis">suspicion</text:span> → le soupçon
* <text:span text:style-name="Strong_20_Emphasis">skepticism</text:span> → le scepticisme
* <text:span text:style-name="Strong_20_Emphasis">a hunch</text:span> → une intuition
* <text:span text:style-name="Strong_20_Emphasis">a gut feeling</text:span> → un pressentiment (au feeling)</text:p>
      <text:p text:style-name="Text_20_body">—</text:p>
      <text:h text:style-name="Heading_20_3" text:outline-level="3"><text:bookmark-start text:name="__RefHeading___polite_vs_blunt_douter_sans_etre_agressif_10"/><text:bookmark-start text:name="polite_vs_blunt_douter_sans_etre_agressif"/>7) Polite vs blunt (douter sans être agressif)<text:bookmark-end text:name="__RefHeading___polite_vs_blunt_douter_sans_etre_agressif_10"/><text:bookmark-end text:name="polite_vs_blunt_douter_sans_etre_agressif"/></text:h>
      <text:p text:style-name="Text_20_body">* <text:span text:style-name="Strong_20_Emphasis">Très poli / soft</text:span></text:p>
      <text:list text:style-name="List_20_1" text:continue-numbering="false">
        <text:list-item>
          <text:p text:style-name="List_20_1_Content_First"> *I’m not sure I follow.* → Je ne suis pas sûr de suivre.</text:p>
        </text:list-item>
        <text:list-item>
          <text:p text:style-name="List_20_1_Content"> *I could be wrong, but…* → Je peux me tromper, mais…</text:p>
        </text:list-item>
        <text:list-item>
          <text:p text:style-name="List_20_1_Content"> *I’m not entirely convinced.* → Je ne suis pas totalement convaincu.</text:p>
        </text:list-item>
        <text:list-item>
          <text:p text:style-name="List_20_1_Content_Last"> *I have some reservations.* → J’ai quelques réserves.</text:p>
        </text:list-item>
      </text:list>
      <text:p text:style-name="Text_20_body">* <text:span text:style-name="Strong_20_Emphasis">Neutre</text:span></text:p>
      <text:list text:style-name="List_20_1" text:continue-numbering="false">
        <text:list-item>
          <text:p text:style-name="List_20_1_Content_First"> *I’m not convinced.* → Je ne suis pas convaincu.</text:p>
        </text:list-item>
        <text:list-item>
          <text:p text:style-name="List_20_1_Content_Last"> *I doubt it.* → J’en doute.</text:p>
        </text:list-item>
      </text:list>
      <text:p text:style-name="Text_20_body">* <text:span text:style-name="Strong_20_Emphasis">Plus direct</text:span></text:p>
      <text:list text:style-name="List_20_1" text:continue-numbering="false">
        <text:list-item>
          <text:p text:style-name="List_20_1_Content_First"> *I don’t buy it.* → Je n’y crois pas (familier).</text:p>
        </text:list-item>
        <text:list-item>
          <text:p text:style-name="List_20_1_Content_Last"> *That’s nonsense.* → C’est n’importe quoi (à éviter en contexte pro).</text:p>
        </text:list-item>
      </text:list>
      <text:p text:style-name="Text_20_body">—</text:p>
      <text:h text:style-name="Heading_20_3" text:outline-level="3"><text:bookmark-start text:name="__RefHeading___mini-exos_reutilisation_11"/><text:bookmark-start text:name="mini-exos_reutilisation"/>Mini-exos (réutilisation)<text:bookmark-end text:name="__RefHeading___mini-exos_reutilisation_11"/><text:bookmark-end text:name="mini-exos_reutilisation"/></text:h>
      <text:p text:style-name="Text_20_body">* Complète avec <text:span text:style-name="Strong_20_Emphasis">might / must / can’t</text:span> :</text:p>
      <text:list text:style-name="List_20_1" text:continue-numbering="false">
        <text:list-item>
          <text:p text:style-name="List_20_1_Content_First"> *He <text:span text:style-name="underline">_ be at home; the lights are on.*
  * *She </text:span>_ come later, I’m not sure.*</text:p>
        </text:list-item>
        <text:list-item>
          <text:p text:style-name="List_20_1_Content_Last"> *That ___ be right; the numbers don’t add up.*</text:p>
        </text:list-item>
      </text:list>
      <text:p text:style-name="Text_20_body">* Reformule en plus poli :</text:p>
      <text:list text:style-name="List_20_1" text:continue-numbering="false">
        <text:list-item>
          <text:p text:style-name="LastListParagraph_List_20_1_Content_First"> *I doubt it.* → <text:span text:style-name="Strong_20_Emphasis">(soft version)</text:span> : *…*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voca:doute:start</dc:title>
  </office:meta>
</office:document-meta>
</file>