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expressions:start"/><text:bookmark-start text:name="__RefHeading___expressions_en_1"/><text:bookmark-start text:name="expressions_en"/>expressions En<text:bookmark-end text:name="__RefHeading___expressions_en_1"/><text:bookmark-end text:name="expressions_en"/></text:h>
      <text:list text:style-name="List_20_1" text:continue-numbering="false">
        <text:list-item>
          <text:p text:style-name="List_20_1_Content_First"> to call the shots : être le chef .  Sans doute lié aux exercices de tirs dans l'armée.</text:p>
        </text:list-item>
        <text:list-item>
          <text:p text:style-name="List_20_1_Content"> to play possum : faire l'innocent car l'opossum est un animal qui peut jouer au mort similaire à :</text:p>
          <text:list text:style-name="List_20_1">
            <text:list-item>
              <text:p text:style-name="List_20_1_Content_Last"> to play dumb : faire l'idio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expressions:start</dc:title>
  </office:meta>
</office:document-meta>
</file>