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anglais:voca:themes:difficultes_problemes:start"/><text:bookmark-start text:name="__RefHeading___difficultes_problemes_voca_anglais_1"/><text:bookmark-start text:name="difficultes_problemes_voca_anglais"/>difficultés/ problèmes  Voca anglais<text:bookmark-end text:name="__RefHeading___difficultes_problemes_voca_anglais_1"/><text:bookmark-end text:name="difficultes_problemes_voca_anglais"/></text:h>
      <text:list text:style-name="List_20_1" text:continue-numbering="false">
        <text:list-item>
          <text:p text:style-name="List_20_1_Content_First"> trouble	very general	problème, ennui</text:p>
        </text:list-item>
        <text:list-item>
          <text:p text:style-name="List_20_1_Content"> problem	neutral	problème</text:p>
        </text:list-item>
        <text:list-item>
          <text:p text:style-name="List_20_1_Content"> difficulty	obstacle	difficulté</text:p>
        </text:list-item>
        <text:list-item>
          <text:p text:style-name="List_20_1_Content"> issue	softer / administrative	problème, question</text:p>
        </text:list-item>
        <text:list-item>
          <text:p text:style-name="List_20_1_Content"> hardship	sustained suffering	épreuve, difficulté matérielle</text:p>
        </text:list-item>
        <text:list-item>
          <text:p text:style-name="List_20_1_Content"> woe / woes	sorrowful troubles	malheur(s), déboires</text:p>
        </text:list-item>
        <text:list-item>
          <text:p text:style-name="List_20_1_Content"> struggle	active difficulty	lutte, difficulté</text:p>
        </text:list-item>
        <text:list-item>
          <text:p text:style-name="List_20_1_Content"> setback	reversal	contretemps, revers</text:p>
        </text:list-item>
        <text:list-item>
          <text:p text:style-name="List_20_1_Content"> obstacle	blocking element	obstacle</text:p>
        </text:list-item>
        <text:list-item>
          <text:p text:style-name="List_20_1_Content"> burden	heavy responsibility/problem	fardeau</text:p>
        </text:list-item>
        <text:list-item>
          <text:p text:style-name="List_20_1_Content"> plight	difficult situation	situation critique</text:p>
        </text:list-item>
        <text:list-item>
          <text:p text:style-name="List_20_1_Content"> dilemma	difficult choice	dilemme</text:p>
        </text:list-item>
        <text:list-item>
          <text:p text:style-name="List_20_1_Content"> ordeal	painful experience	épreuve pénible</text:p>
        </text:list-item>
        <text:list-item>
          <text:p text:style-name="List_20_1_Content"> adversity	serious hardship	adversité</text:p>
        </text:list-item>
        <text:list-item>
          <text:p text:style-name="List_20_1_Content"> misery	intense suffering	misère</text:p>
        </text:list-item>
        <text:list-item>
          <text:p text:style-name="List_20_1_Content"> distress	emotional suffering	détresse</text:p>
        </text:list-item>
        <text:list-item>
          <text:p text:style-name="List_20_1_Content"> turmoil	chaotic trouble	tourmente</text:p>
        </text:list-item>
        <text:list-item>
          <text:p text:style-name="List_20_1_Content"> predicament	awkward difficult situation	situation délicate</text:p>
        </text:list-item>
        <text:list-item>
          <text:p text:style-name="List_20_1_Content"> snag	small unexpected problem	accroc, pépin</text:p>
        </text:list-item>
        <text:list-item>
          <text:p text:style-name="List_20_1_Content"> hassle	annoying inconvenience	galère, tracas</text:p>
        </text:list-item>
        <text:list-item>
          <text:p text:style-name="List_20_1_Content"> nuisance	irritating problem	nuisance</text:p>
        </text:list-item>
        <text:list-item>
          <text:p text:style-name="List_20_1_Content"> pain	figurative annoyance possible	plaie, casse-pieds</text:p>
        </text:list-item>
        <text:list-item>
          <text:p text:style-name="List_20_1_Content"> grief	sorrow caused by loss	chagrin</text:p>
        </text:list-item>
        <text:list-item>
          <text:p text:style-name="List_20_1_Content"> calamity	disaster	calamité</text:p>
        </text:list-item>
        <text:list-item>
          <text:p text:style-name="List_20_1_Content_Last"> misfortune	bad luck	malchance, malheur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anglais:voca:themes:difficultes_problemes:start</dc:title>
  </office:meta>
</office:document-meta>
</file>