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responsabilite:start"/><text:bookmark-start text:name="__RefHeading___responsabilite_1"/><text:bookmark-start text:name="responsabilite"/>responsabilité<text:bookmark-end text:name="__RefHeading___responsabilite_1"/><text:bookmark-end text:name="responsabilite"/></text:h>
      <text:list text:style-name="List_20_1" text:continue-numbering="false">
        <text:list-item>
          <text:p text:style-name="List_20_1_Content_First"> responsibility = mot central</text:p>
        </text:list-item>
        <text:list-item>
          <text:p text:style-name="List_20_1_Content"> duty = devoir</text:p>
        </text:list-item>
        <text:list-item>
          <text:p text:style-name="List_20_1_Content"> obligation = contrainte qui lie</text:p>
        </text:list-item>
        <text:list-item>
          <text:p text:style-name="List_20_1_Content"> accountability = devoir de s’expliquer</text:p>
        </text:list-item>
        <text:list-item>
          <text:p text:style-name="List_20_1_Content"> liability = responsabilité juridique</text:p>
        </text:list-item>
        <text:list-item>
          <text:p text:style-name="List_20_1_Content"> fault / blame = faute et reproche</text:p>
        </text:list-item>
        <text:list-item>
          <text:p text:style-name="List_20_1_Content"> burden / onus = poids de la responsabilité</text:p>
        </text:list-item>
        <text:list-item>
          <text:p text:style-name="List_20_1_Content_Last"> reliable / trustworthy = qualité d’une personne responsable</text:p>
        </text:list-item>
      </text:list>
      <text:h text:style-name="Heading_20_4" text:outline-level="4"><text:bookmark-start text:name="__RefHeading___a._responsabilite_generale_2"/><text:bookmark-start text:name="a._responsabilite_generale"/>A. responsabilité générale<text:bookmark-end text:name="__RefHeading___a._responsabilite_generale_2"/><text:bookmark-end text:name="a._responsabilite_generale"/></text:h>
      <text:list text:style-name="List_20_1" text:continue-numbering="false">
        <text:list-item>
          <text:p text:style-name="List_20_1_Content_First"> responsibility</text:p>
        </text:list-item>
        <text:list-item>
          <text:p text:style-name="List_20_1_Content"> responsible</text:p>
        </text:list-item>
        <text:list-item>
          <text:p text:style-name="List_20_1_Content_Last"> answerable</text:p>
        </text:list-item>
      </text:list>
      <text:h text:style-name="Heading_20_4" text:outline-level="4"><text:bookmark-start text:name="__RefHeading___b._devoir_moral_ou_social_3"/><text:bookmark-start text:name="b._devoir_moral_ou_social"/>B. devoir moral ou social<text:bookmark-end text:name="__RefHeading___b._devoir_moral_ou_social_3"/><text:bookmark-end text:name="b._devoir_moral_ou_social"/></text:h>
      <text:list text:style-name="List_20_1" text:continue-numbering="false">
        <text:list-item>
          <text:p text:style-name="List_20_1_Content_First"> duty</text:p>
        </text:list-item>
        <text:list-item>
          <text:p text:style-name="List_20_1_Content"> obligation</text:p>
        </text:list-item>
        <text:list-item>
          <text:p text:style-name="List_20_1_Content_Last"> commitment</text:p>
        </text:list-item>
      </text:list>
      <text:h text:style-name="Heading_20_4" text:outline-level="4"><text:bookmark-start text:name="__RefHeading___c._rendre_des_comptes_4"/><text:bookmark-start text:name="c._rendre_des_comptes"/>C. rendre des comptes<text:bookmark-end text:name="__RefHeading___c._rendre_des_comptes_4"/><text:bookmark-end text:name="c._rendre_des_comptes"/></text:h>
      <text:list text:style-name="List_20_1" text:continue-numbering="false">
        <text:list-item>
          <text:p text:style-name="List_20_1_Content_First"> accountability</text:p>
        </text:list-item>
        <text:list-item>
          <text:p text:style-name="List_20_1_Content"> accountable</text:p>
        </text:list-item>
        <text:list-item>
          <text:p text:style-name="List_20_1_Content_Last"> to account for</text:p>
        </text:list-item>
      </text:list>
      <text:h text:style-name="Heading_20_4" text:outline-level="4"><text:bookmark-start text:name="__RefHeading___d._faute_et_reproche_5"/><text:bookmark-start text:name="d._faute_et_reproche"/>D. faute et reproche<text:bookmark-end text:name="__RefHeading___d._faute_et_reproche_5"/><text:bookmark-end text:name="d._faute_et_reproche"/></text:h>
      <text:list text:style-name="List_20_1" text:continue-numbering="false">
        <text:list-item>
          <text:p text:style-name="List_20_1_Content_First"> blame</text:p>
        </text:list-item>
        <text:list-item>
          <text:p text:style-name="List_20_1_Content"> fault</text:p>
        </text:list-item>
        <text:list-item>
          <text:p text:style-name="List_20_1_Content_Last"> negligence</text:p>
        </text:list-item>
      </text:list>
      <text:h text:style-name="Heading_20_4" text:outline-level="4"><text:bookmark-start text:name="__RefHeading___e._charge_et_poids_6"/><text:bookmark-start text:name="e._charge_et_poids"/>E. charge et poids<text:bookmark-end text:name="__RefHeading___e._charge_et_poids_6"/><text:bookmark-end text:name="e._charge_et_poids"/></text:h>
      <text:list text:style-name="List_20_1" text:continue-numbering="false">
        <text:list-item>
          <text:p text:style-name="List_20_1_Content_First"> burden</text:p>
        </text:list-item>
        <text:list-item>
          <text:p text:style-name="List_20_1_Content"> onus</text:p>
        </text:list-item>
        <text:list-item>
          <text:p text:style-name="List_20_1_Content_Last"> onerous</text:p>
        </text:list-item>
      </text:list>
      <text:h text:style-name="Heading_20_4" text:outline-level="4"><text:bookmark-start text:name="__RefHeading___f._droit_et_sanction_7"/><text:bookmark-start text:name="f._droit_et_sanction"/>F. droit et sanction<text:bookmark-end text:name="__RefHeading___f._droit_et_sanction_7"/><text:bookmark-end text:name="f._droit_et_sanction"/></text:h>
      <text:list text:style-name="List_20_1" text:continue-numbering="false">
        <text:list-item>
          <text:p text:style-name="List_20_1_Content_First"> liability</text:p>
        </text:list-item>
        <text:list-item>
          <text:p text:style-name="List_20_1_Content_Last"> liable</text:p>
        </text:list-item>
      </text:list>
      <text:h text:style-name="Heading_20_4" text:outline-level="4"><text:bookmark-start text:name="__RefHeading___g._caractere_personnel_8"/><text:bookmark-start text:name="g._caractere_personnel"/>G. caractère personnel<text:bookmark-end text:name="__RefHeading___g._caractere_personnel_8"/><text:bookmark-end text:name="g._caractere_personnel"/></text:h>
      <text:list text:style-name="List_20_1" text:continue-numbering="false">
        <text:list-item/>
        <text:list-item>
          <text:p text:style-name="List_20_1_Content"> reliable</text:p>
        </text:list-item>
        <text:list-item>
          <text:p text:style-name="List_20_1_Content"> trustworthy</text:p>
        </text:list-item>
        <text:list-item>
          <text:p text:style-name="List_20_1_Content_Last"> dependab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responsabilite:start</dc:title>
  </office:meta>
</office:document-meta>
</file>