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tristesse:start"/><text:bookmark-start text:name="__RefHeading___voca_tristesse_en_1"/><text:bookmark-start text:name="voca_tristesse_en"/>voca tristesse En<text:bookmark-end text:name="__RefHeading___voca_tristesse_en_1"/><text:bookmark-end text:name="voca_tristesse_en"/></text:h>
      <text:h text:style-name="Heading_20_1" text:outline-level="1"><text:bookmark-start text:name="__RefHeading___anglais_b2vocabulaire_de_la_tristesse_nuances_2"/><text:bookmark-start text:name="anglais_b2vocabulaire_de_la_tristesse_nuances"/>Anglais B2 : vocabulaire de la tristesse (nuances)<text:bookmark-end text:name="__RefHeading___anglais_b2vocabulaire_de_la_tristesse_nuances_2"/><text:bookmark-end text:name="anglais_b2vocabulaire_de_la_tristesse_nuances"/></text:h>
      <text:h text:style-name="Heading_20_2" text:outline-level="2"><text:bookmark-start text:name="__RefHeading___a_retenir_en_10_secondes_3"/><text:bookmark-start text:name="a_retenir_en_10_secondes"/>0) À retenir en 10 secondes<text:bookmark-end text:name="__RefHeading___a_retenir_en_10_secondes_3"/><text:bookmark-end text:name="a_retenir_en_10_secondes"/></text:h>
      <text:p text:style-name="Text_20_body">* <text:span text:style-name="Strong_20_Emphasis">sad</text:span> = triste (standard).
* <text:span text:style-name="Strong_20_Emphasis">upset</text:span> = contrarié / bouleversé (souvent émotion mixte, pas “tristesse pure”).
* <text:span text:style-name="Strong_20_Emphasis">disappointed</text:span> = déçu ; <text:span text:style-name="Strong_20_Emphasis">hurt</text:span> = blessé (émotionnellement).
* <text:span text:style-name="Strong_20_Emphasis">down / low</text:span> = coup de blues ; <text:span text:style-name="Strong_20_Emphasis">depressed</text:span> = à manier avec prudence (peut être clinique).
* <text:span text:style-name="Strong_20_Emphasis">heartbroken / devastated</text:span> = très fort (chagrin / anéanti).</text:p>
      <text:p text:style-name="Text_20_body">—</text:p>
      <text:h text:style-name="Heading_20_2" text:outline-level="2"><text:bookmark-start text:name="__RefHeading___adjectifsintensite_du_leger_au_tres_fort_4"/><text:bookmark-start text:name="adjectifsintensite_du_leger_au_tres_fort"/>1) Adjectifs : intensité (du léger au très fort)<text:bookmark-end text:name="__RefHeading___adjectifsintensite_du_leger_au_tres_fort_4"/><text:bookmark-end text:name="adjectifsintensite_du_leger_au_tres_for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/ registr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own</text:span> </text:p>
          </table:table-cell>
          <table:table-cell office:value-type="string" table:style-name="tablecell">
            <text:p text:style-name="tablealignleft"> coup de blues (informel) </text:p>
          </table:table-cell>
          <table:table-cell office:value-type="string" table:style-name="tablecell">
            <text:p text:style-name="tablealignleft"> *I’ve been feeling a bit down latel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w</text:span> </text:p>
          </table:table-cell>
          <table:table-cell office:value-type="string" table:style-name="tablecell">
            <text:p text:style-name="tablealignleft"> moral bas (plus neutre) </text:p>
          </table:table-cell>
          <table:table-cell office:value-type="string" table:style-name="tablecell">
            <text:p text:style-name="tablealignleft"> *I’m feeling low toda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d</text:span> </text:p>
          </table:table-cell>
          <table:table-cell office:value-type="string" table:style-name="tablecell">
            <text:p text:style-name="tablealignleft"> triste (standard) </text:p>
          </table:table-cell>
          <table:table-cell office:value-type="string" table:style-name="tablecell">
            <text:p text:style-name="tablealignleft"> *I’m sad about i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pset</text:span> </text:p>
          </table:table-cell>
          <table:table-cell office:value-type="string" table:style-name="tablecell">
            <text:p text:style-name="tablealignleft"> contrarié / bouleversé (mixte) </text:p>
          </table:table-cell>
          <table:table-cell office:value-type="string" table:style-name="tablecell">
            <text:p text:style-name="tablealignleft"> *She was upset about the argumen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iserable</text:span> </text:p>
          </table:table-cell>
          <table:table-cell office:value-type="string" table:style-name="tablecell">
            <text:p text:style-name="tablealignleft"> malheureux, très mal </text:p>
          </table:table-cell>
          <table:table-cell office:value-type="string" table:style-name="tablecell">
            <text:p text:style-name="tablealignleft"> *He felt miserable after the breakup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eartbroken</text:span> </text:p>
          </table:table-cell>
          <table:table-cell office:value-type="string" table:style-name="tablecell">
            <text:p text:style-name="tablealignleft"> le cœur brisé (chagrin fort) </text:p>
          </table:table-cell>
          <table:table-cell office:value-type="string" table:style-name="tablecell">
            <text:p text:style-name="tablealignleft"> *She was heartbroke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vastated</text:span> </text:p>
          </table:table-cell>
          <table:table-cell office:value-type="string" table:style-name="tablecell">
            <text:p text:style-name="tablealignleft"> anéanti (très fort) </text:p>
          </table:table-cell>
          <table:table-cell office:value-type="string" table:style-name="tablecell">
            <text:p text:style-name="tablealignleft"> *They were devastated by the news.* </text:p>
          </table:table-cell>
        </table:table-row>
      </table:table>
      <text:p text:style-name="Text_20_body">—</text:p>
      <text:h text:style-name="Heading_20_2" text:outline-level="2"><text:bookmark-start text:name="__RefHeading___tristesse_calme_vs_choc_5"/><text:bookmark-start text:name="tristesse_calme_vs_choc"/>2) Tristesse “calme” vs choc<text:bookmark-end text:name="__RefHeading___tristesse_calme_vs_choc_5"/><text:bookmark-end text:name="tristesse_calme_vs_choc"/></text:h>
      <text:h text:style-name="Heading_20_3" text:outline-level="3"><text:bookmark-start text:name="__RefHeading___tristesse_calme_nostalgie_6"/><text:bookmark-start text:name="tristesse_calme_nostalgie"/>2.1 Tristesse calme / nostalgie<text:bookmark-end text:name="__RefHeading___tristesse_calme_nostalgie_6"/><text:bookmark-end text:name="tristesse_calme_nostalgi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Idé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loomy</text:span> </text:p>
          </table:table-cell>
          <table:table-cell office:value-type="string" table:style-name="tablecell">
            <text:p text:style-name="tablealignleft"> morose, sombre </text:p>
          </table:table-cell>
          <table:table-cell office:value-type="string" table:style-name="tablecell">
            <text:p text:style-name="tablealignleft"> *The weather made me feel gloom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elancholy</text:span> (B2) </text:p>
          </table:table-cell>
          <table:table-cell office:value-type="string" table:style-name="tablecell">
            <text:p text:style-name="tablealignleft"> mélancolique (littéraire) </text:p>
          </table:table-cell>
          <table:table-cell office:value-type="string" table:style-name="tablecell">
            <text:p text:style-name="tablealignleft"> *There’s something melancholy about that so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ostalgic</text:span> </text:p>
          </table:table-cell>
          <table:table-cell office:value-type="string" table:style-name="tablecell">
            <text:p text:style-name="tablealignleft"> nostalgique (pas forcément triste) </text:p>
          </table:table-cell>
          <table:table-cell office:value-type="string" table:style-name="tablecell">
            <text:p text:style-name="tablealignleft"> *I feel nostalgic when I hear i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ttersweet</text:span> </text:p>
          </table:table-cell>
          <table:table-cell office:value-type="string" table:style-name="tablecell">
            <text:p text:style-name="tablealignleft"> doux-amer (joie + tristesse) </text:p>
          </table:table-cell>
          <table:table-cell office:value-type="string" table:style-name="tablecell">
            <text:p text:style-name="tablealignleft"> *It was a bittersweet moment.* </text:p>
          </table:table-cell>
        </table:table-row>
      </table:table>
      <text:h text:style-name="Heading_20_3" text:outline-level="3"><text:bookmark-start text:name="__RefHeading___choc_peine_soudaine_7"/><text:bookmark-start text:name="choc_peine_soudaine"/>2.2 Choc / peine soudaine<text:bookmark-end text:name="__RefHeading___choc_peine_soudaine_7"/><text:bookmark-end text:name="choc_peine_soud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Idé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hocked</text:span> </text:p>
          </table:table-cell>
          <table:table-cell office:value-type="string" table:style-name="tablecell">
            <text:p text:style-name="tablealignleft"> choqué (pas “tristesse” mais réaction) </text:p>
          </table:table-cell>
          <table:table-cell office:value-type="string" table:style-name="tablecell">
            <text:p text:style-name="tablealignleft"> *I was shocked by the new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 tears</text:span> </text:p>
          </table:table-cell>
          <table:table-cell office:value-type="string" table:style-name="tablecell">
            <text:p text:style-name="tablealignleft"> en larmes </text:p>
          </table:table-cell>
          <table:table-cell office:value-type="string" table:style-name="tablecell">
            <text:p text:style-name="tablealignleft"> *She was in tear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verwhelmed</text:span> </text:p>
          </table:table-cell>
          <table:table-cell office:value-type="string" table:style-name="tablecell">
            <text:p text:style-name="tablealignleft"> submergé (émotion) </text:p>
          </table:table-cell>
          <table:table-cell office:value-type="string" table:style-name="tablecell">
            <text:p text:style-name="tablealignleft"> *I felt overwhelmed.* </text:p>
          </table:table-cell>
        </table:table-row>
      </table:table>
      <text:p text:style-name="Text_20_body">—</text:p>
      <text:h text:style-name="Heading_20_2" text:outline-level="2"><text:bookmark-start text:name="__RefHeading___deception_regret_honte_proches_mais_differents_8"/><text:bookmark-start text:name="deception_regret_honte_proches_mais_differents"/>3) Déception, regret, honte (proches mais différents)<text:bookmark-end text:name="__RefHeading___deception_regret_honte_proches_mais_differents_8"/><text:bookmark-end text:name="deception_regret_honte_proches_mais_differen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sappointed</text:span> </text:p>
          </table:table-cell>
          <table:table-cell office:value-type="string" table:style-name="tablecell">
            <text:p text:style-name="tablealignleft"> déçu (attente non remplie) </text:p>
          </table:table-cell>
          <table:table-cell office:value-type="string" table:style-name="tablecell">
            <text:p text:style-name="tablealignleft"> *I’m disappointed with the resul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et down</text:span> </text:p>
          </table:table-cell>
          <table:table-cell office:value-type="string" table:style-name="tablecell">
            <text:p text:style-name="tablealignleft"> déçu (informel, souvent par quelqu’un) </text:p>
          </table:table-cell>
          <table:table-cell office:value-type="string" table:style-name="tablecell">
            <text:p text:style-name="tablealignleft"> *I felt let down by hi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gretful</text:span> </text:p>
          </table:table-cell>
          <table:table-cell office:value-type="string" table:style-name="tablecell">
            <text:p text:style-name="tablealignleft"> plein de regrets </text:p>
          </table:table-cell>
          <table:table-cell office:value-type="string" table:style-name="tablecell">
            <text:p text:style-name="tablealignleft"> *I’m regretful about what I sai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uilty</text:span> </text:p>
          </table:table-cell>
          <table:table-cell office:value-type="string" table:style-name="tablecell">
            <text:p text:style-name="tablealignleft"> coupable </text:p>
          </table:table-cell>
          <table:table-cell office:value-type="string" table:style-name="tablecell">
            <text:p text:style-name="tablealignleft"> *I feel guilty about i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shamed</text:span> </text:p>
          </table:table-cell>
          <table:table-cell office:value-type="string" table:style-name="tablecell">
            <text:p text:style-name="tablealignleft"> honteux (plus fort, image de soi) </text:p>
          </table:table-cell>
          <table:table-cell office:value-type="string" table:style-name="tablecell">
            <text:p text:style-name="tablealignleft"> *He felt ashame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mbarrassed</text:span> </text:p>
          </table:table-cell>
          <table:table-cell office:value-type="string" table:style-name="tablecell">
            <text:p text:style-name="tablealignleft"> gêné (social) </text:p>
          </table:table-cell>
          <table:table-cell office:value-type="string" table:style-name="tablecell">
            <text:p text:style-name="tablealignleft"> *I was embarrassed.* </text:p>
          </table:table-cell>
        </table:table-row>
      </table:table>
      <text:p text:style-name="Text_20_body">—</text:p>
      <text:h text:style-name="Heading_20_2" text:outline-level="2"><text:bookmark-start text:name="__RefHeading___hurt_et_tristesse_relationnelle_9"/><text:bookmark-start text:name="hurt_et_tristesse_relationnelle"/>4) “Hurt” et tristesse relationnelle<text:bookmark-end text:name="__RefHeading___hurt_et_tristesse_relationnelle_9"/><text:bookmark-end text:name="hurt_et_tristesse_relationnel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urt</text:span> </text:p>
          </table:table-cell>
          <table:table-cell office:value-type="string" table:style-name="tablecell">
            <text:p text:style-name="tablealignleft"> blessé (émotionnellement) </text:p>
          </table:table-cell>
          <table:table-cell office:value-type="string" table:style-name="tablecell">
            <text:p text:style-name="tablealignleft"> *I was hurt by your commen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nely</text:span> </text:p>
          </table:table-cell>
          <table:table-cell office:value-type="string" table:style-name="tablecell">
            <text:p text:style-name="tablealignleft"> seul (isolement) </text:p>
          </table:table-cell>
          <table:table-cell office:value-type="string" table:style-name="tablecell">
            <text:p text:style-name="tablealignleft"> *He feels lonel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omesick</text:span> </text:p>
          </table:table-cell>
          <table:table-cell office:value-type="string" table:style-name="tablecell">
            <text:p text:style-name="tablealignleft"> mal du pays </text:p>
          </table:table-cell>
          <table:table-cell office:value-type="string" table:style-name="tablecell">
            <text:p text:style-name="tablealignleft"> *I’m homesick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rieving</text:span> </text:p>
          </table:table-cell>
          <table:table-cell office:value-type="string" table:style-name="tablecell">
            <text:p text:style-name="tablealignleft"> en deuil (processus) </text:p>
          </table:table-cell>
          <table:table-cell office:value-type="string" table:style-name="tablecell">
            <text:p text:style-name="tablealignleft"> *They’re grieving.* </text:p>
          </table:table-cell>
        </table:table-row>
      </table:table>
      <text:p text:style-name="Text_20_body">—</text:p>
      <text:h text:style-name="Heading_20_2" text:outline-level="2"><text:bookmark-start text:name="__RefHeading___nomssadness_sorrow_grief_disappointment_10"/><text:bookmark-start text:name="nomssadness_sorrow_grief_disappointment"/>5) Noms : sadness / sorrow / grief / disappointment<text:bookmark-end text:name="__RefHeading___nomssadness_sorrow_grief_disappointment_10"/><text:bookmark-end text:name="nomssadness_sorrow_grief_disappoint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</text:p>
          </table:table-cell>
          <table:table-cell office:value-type="string" table:style-name="tableheader">
            <text:p text:style-name="Table_20_Heading"> Quand l’utiliser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dness</text:span> </text:p>
          </table:table-cell>
          <table:table-cell office:value-type="string" table:style-name="tablecell">
            <text:p text:style-name="tablealignleft"> tristesse (neutre) </text:p>
          </table:table-cell>
          <table:table-cell office:value-type="string" table:style-name="tablecell">
            <text:p text:style-name="tablealignleft"> *a sense of sadness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orrow</text:span> </text:p>
          </table:table-cell>
          <table:table-cell office:value-type="string" table:style-name="tablecell">
            <text:p text:style-name="tablealignleft"> chagrin (plus soutenu) </text:p>
          </table:table-cell>
          <table:table-cell office:value-type="string" table:style-name="tablecell">
            <text:p text:style-name="tablealignleft"> *deep sorrow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rief</text:span> </text:p>
          </table:table-cell>
          <table:table-cell office:value-type="string" table:style-name="tablecell">
            <text:p text:style-name="tablealignleft"> deuil / peine intense (souvent perte) </text:p>
          </table:table-cell>
          <table:table-cell office:value-type="string" table:style-name="tablecell">
            <text:p text:style-name="tablealignleft"> *to deal with grief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sappointment</text:span> </text:p>
          </table:table-cell>
          <table:table-cell office:value-type="string" table:style-name="tablecell">
            <text:p text:style-name="tablealignleft"> déception </text:p>
          </table:table-cell>
          <table:table-cell office:value-type="string" table:style-name="tablecell">
            <text:p text:style-name="tablealignleft"> *a huge disappointment* </text:p>
          </table:table-cell>
        </table:table-row>
      </table:table>
      <text:p text:style-name="Text_20_body">—</text:p>
      <text:h text:style-name="Heading_20_2" text:outline-level="2"><text:bookmark-start text:name="__RefHeading___grammaire_collocations_b2_11"/><text:bookmark-start text:name="grammaire_collocations_b2"/>6) Grammaire &amp; collocations (B2)<text:bookmark-end text:name="__RefHeading___grammaire_collocations_b2_11"/><text:bookmark-end text:name="grammaire_collocations_b2"/></text:h>
      <text:p text:style-name="Text_20_body">* <text:span text:style-name="Strong_20_Emphasis">sad about</text:span> : *sad about the situation*
* <text:span text:style-name="Strong_20_Emphasis">upset about / upset with</text:span> : *upset about the news / upset with him*
* <text:span text:style-name="Strong_20_Emphasis">disappointed with / disappointed in</text:span> :</text:p>
      <text:list text:style-name="List_20_1" text:continue-numbering="false">
        <text:list-item>
          <text:p text:style-name="List_20_1_Content_First"> *disappointed with the result*</text:p>
        </text:list-item>
        <text:list-item>
          <text:p text:style-name="List_20_1_Content_Last"> *disappointed in you* (= déçu de toi, comportement)</text:p>
        </text:list-item>
      </text:list>
      <text:p text:style-name="Text_20_body">* <text:span text:style-name="Strong_20_Emphasis">hurt by</text:span> : *hurt by what he said*
* <text:span text:style-name="Strong_20_Emphasis">devastated by</text:span> : *devastated by the loss*
* <text:span text:style-name="Strong_20_Emphasis">burst into tears</text:span> = éclater en sanglots
* <text:span text:style-name="Strong_20_Emphasis">break down</text:span> = craquer (pleurer / perdre le contrôle émotionnel)</text:p>
      <text:p text:style-name="Text_20_body">—</text:p>
      <text:h text:style-name="Heading_20_2" text:outline-level="2"><text:bookmark-start text:name="__RefHeading___expressions_naturelles_12"/><text:bookmark-start text:name="expressions_naturelles"/>7) Expressions naturelles<text:bookmark-end text:name="__RefHeading___expressions_naturelles_12"/><text:bookmark-end text:name="expressions_naturelles"/></text:h>
      <text:p text:style-name="Text_20_body">* <text:span text:style-name="Strong_20_Emphasis">I feel like crying.</text:span> = j’ai envie de pleurer
* <text:span text:style-name="Strong_20_Emphasis">It hit me hard.</text:span> = ça m’a fait un choc
* <text:span text:style-name="Strong_20_Emphasis">I’m not myself today.</text:span> = je ne suis pas dans mon assiette
* <text:span text:style-name="Strong_20_Emphasis">I can’t stop thinking about it.</text:span> = j’arrête pas d’y penser
* <text:span text:style-name="Strong_20_Emphasis">I’m struggling</text:span> = j’ai du mal (période difficile)</text:p>
      <text:p text:style-name="Text_20_body">—</text:p>
      <text:h text:style-name="Heading_20_2" text:outline-level="2"><text:bookmark-start text:name="__RefHeading___pieges_prudence_13"/><text:bookmark-start text:name="pieges_prudence"/>8) Pièges &amp; prudence<text:bookmark-end text:name="__RefHeading___pieges_prudence_13"/><text:bookmark-end text:name="pieges_prudence"/></text:h>
      <text:p text:style-name="Text_20_body">* <text:span text:style-name="Strong_20_Emphasis">depressed</text:span> :</text:p>
      <text:list text:style-name="List_20_1" text:continue-numbering="false">
        <text:list-item>
          <text:p text:style-name="List_20_1_Content_First"> peut vouloir dire “très triste” en langage courant, mais aussi “dépression” (sens médical). À utiliser avec prudence.</text:p>
        </text:list-item>
        <text:list-item>
          <text:p text:style-name="List_20_1_Content_Last"> alternatives : <text:span text:style-name="Strong_20_Emphasis">down, low, really sad, miserable</text:span>.</text:p>
        </text:list-item>
      </text:list>
      <text:p text:style-name="Text_20_body">* <text:span text:style-name="Strong_20_Emphasis">upset</text:span> n’est pas uniquement “triste” : ça peut aussi être colère, stress, choc.</text:p>
      <text:p text:style-name="Text_20_body">—</text:p>
      <text:h text:style-name="Heading_20_2" text:outline-level="2"><text:bookmark-start text:name="__RefHeading___mini-exercice_choisis_le_mot_le_plus_naturel_14"/><text:bookmark-start text:name="mini-exercice_choisis_le_mot_le_plus_naturel"/>9) Mini-exercice (choisis le mot le plus naturel)<text:bookmark-end text:name="__RefHeading___mini-exercice_choisis_le_mot_le_plus_naturel_14"/><text:bookmark-end text:name="mini-exercice_choisis_le_mot_le_plus_naturel"/></text:h>
      <text:p text:style-name="Text_20_body">Complète avec : <text:span text:style-name="Strong_20_Emphasis">down / sad / upset / disappointed / hurt / lonely / homesick / gloomy / nostalgic / bittersweet / heartbroken / devastated</text:span></text:p>
      <text:p text:style-name="Text_20_body">* I’ve been feeling a bit <text:span text:style-name="underline"/> lately. (blues)
* I’m <text:span text:style-name="underline"/> about what happened. (standard)
* She was really <text:span text:style-name="underline"/> after the argument. (strong emotion mix)
* I’m <text:span text:style-name="underline"/> with the result. (expectation failed)
* I was <text:span text:style-name="underline"/> by your comment. (emotional injury)
* He feels <text:span text:style-name="underline"/> since he moved away. (isolation)
* I’m <text:span text:style-name="underline"/>; I miss my country and my friends. (mal du pays)
* The dark winter makes me feel <text:span text:style-name="underline"/>. (morose)
* Hearing that song makes me feel <text:span text:style-name="underline"/>. (past memories)
* It was a <text:span text:style-name="underline"/> goodbye. (happy + sad)
* She was <text:span text:style-name="underline"/> when he left. (very strong heartbreak)
* They were <text:span text:style-name="underline"/> by the news. (very strong, shock + sadness)</text:p>
      <text:h text:style-name="Heading_20_3" text:outline-level="3"><text:bookmark-start text:name="__RefHeading___corrige_proposition_15"/><text:bookmark-start text:name="corrige_proposition"/>Corrigé (proposition)<text:bookmark-end text:name="__RefHeading___corrige_proposition_15"/><text:bookmark-end text:name="corrige_proposition"/></text:h>
      <text:p text:style-name="Text_20_body">* down
* sad
* upset
* disappointed
* hurt
* lonely
* homesick
* gloomy
* nostalgic
* bittersweet
* heartbroken
* devastated</text:p>
      <text:p text:style-name="Text_20_body">Si tu veux, je peux faire une fiche “émotions mixtes” B2 (relieved but disappointed, proud yet nervous, etc.) avec 20 structures réutilis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tristesse:start</dc:title>
  </office:meta>
</office:document-meta>
</file>