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ransitifs_intransitifs_differents:start"/><text:bookmark-start text:name="__RefHeading___transitifs_intransitifs_differents_anglais_1"/><text:bookmark-start text:name="transitifs_intransitifs_differents_anglais"/>:transitifs intransitifs_différents anglais<text:bookmark-end text:name="__RefHeading___transitifs_intransitifs_differents_anglais_1"/><text:bookmark-end text:name="transitifs_intransitifs_differents_anglais"/></text:h>
      <text:list text:style-name="List_20_1" text:continue-numbering="false">
        <text:list-item>
          <text:p text:style-name="List_20_1_Content_First"> to raise (transitif) or  to rise (intransitif) augmenter ou soulever ;  cognat : orient</text:p>
        </text:list-item>
        <text:list-item>
          <text:p text:style-name="List_20_1_Content"> to lay /to lie poser / être allongé Transitif Intransitif </text:p>
        </text:list-item>
        <text:list-item>
          <text:p text:style-name="List_20_1_Content"> to fell / to fall  abattre / tomber Transitif Intransitif</text:p>
        </text:list-item>
        <text:list-item>
          <text:p text:style-name="List_20_1_Content_Last"> to set / to sit placer / être assis Transitif Intransitif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ransitifs_intransitifs_differents:start</dc:title>
  </office:meta>
</office:document-meta>
</file>