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espagnol:conjugaison:start"/><text:bookmark-start text:name="__RefHeading___conjugaison_espagnole_1"/><text:bookmark-start text:name="conjugaison_espagnole"/>conjugaison espagnole<text:bookmark-end text:name="__RefHeading___conjugaison_espagnole_1"/><text:bookmark-end text:name="conjugaison_espagno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espagnol:conjugaison:start</dc:title>
  </office:meta>
</office:document-meta>
</file>