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pu:lecons:langues:francais:eleves:pariculiers:2026:kiana.wind:lecons:9:start"/><text:bookmark-start text:name="__RefHeading___lecon_9_1"/><text:bookmark-start text:name="lecon_9"/>Lecon 9<text:bookmark-end text:name="__RefHeading___lecon_9_1"/><text:bookmark-end text:name="lecon_9"/></text:h>
      <text:list text:style-name="List_20_1" text:continue-numbering="false">
        <text:list-item>
          <text:p text:style-name="List_20_1_Content_First"> révisions à et en</text:p>
        </text:list-item>
        <text:list-item>
          <text:p text:style-name="List_20_1_Content"> raconte ses difficultés</text:p>
        </text:list-item>
        <text:list-item>
          <text:p text:style-name="List_20_1_Content_Last"> utilisation du pronom y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apu:lecons:langues:francais:eleves:pariculiers:2026:kiana.wind:lecons:9:start</dc:title>
  </office:meta>
</office:document-meta>
</file>