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eleves:pariculiers:2026:kiana.wind:start"/><text:bookmark-start text:name="__RefHeading___kiana.wind_1"/><text:bookmark-start text:name="kiana.wind"/>kiana.wind<text:bookmark-end text:name="__RefHeading___kiana.wind_1"/><text:bookmark-end text:name="kiana.wind"/></text:h>
      <text:p text:style-name="Text_20_body"><text:a xlink:type="simple" xlink:href="https://kavodao.org/doku.php?id=aat:gens:novi_sad:language_club:seseg" text:style-name="Internet_20_link" text:visited-style-name="Visited_20_Internet_20_Link">*</text:a></text:p>
      <text:h text:style-name="Heading_20_3" text:outline-level="3"><text:bookmark-start text:name="__RefHeading___lecons_2"/><text:bookmark-start text:name="lecons"/>leçons<text:bookmark-end text:name="__RefHeading___lecons_2"/><text:bookmark-end text:name="lecons"/></text:h>
      <text:list text:style-name="List_20_1" text:continue-numbering="false">
        <text:list-item>
          <text:p text:style-name="List_20_1_Content_First">  <text:a xlink:type="simple" xlink:href="https://kavodao.org/doku.php?id=apu:lecons:langues:francais:eleves:pariculiers:2026:kiana.wind:lecons:1" text:style-name="Internet_20_link" text:visited-style-name="Visited_20_Internet_20_Link">initiale</text:a></text:p>
        </text:list-item>
        <text:list-item>
          <text:p text:style-name="List_20_1_Content"> <text:a xlink:type="simple" xlink:href="https://kavodao.org/doku.php?id=apu:lecons:langues:francais:eleves:pariculiers:2026:kiana.wind:lecons:2" text:style-name="Internet_20_link" text:visited-style-name="Visited_20_Internet_20_Link">2</text:a></text:p>
        </text:list-item>
        <text:list-item>
          <text:p text:style-name="List_20_1_Content_Last"> <text:a xlink:type="simple" xlink:href="https://kavodao.org/doku.php?id=apu:lecons:langues:francais:eleves:pariculiers:2026:kiana.wind:3:start" text:style-name="Internet_20_link" text:visited-style-name="Visited_20_Internet_20_Link">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eleves:pariculiers:2026:kiana.wind:start</dc:title>
  </office:meta>
</office:document-meta>
</file>