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francais:grammaire:start"/><text:bookmark-start text:name="__RefHeading___grammaire_fr_1"/><text:bookmark-start text:name="grammaire_fr"/>Grammaire fr<text:bookmark-end text:name="__RefHeading___grammaire_fr_1"/><text:bookmark-end text:name="grammaire_fr"/></text:h>
      <text:p text:style-name="Text_20_body">voir aussi :</text:p>
      <text:list text:style-name="List_20_1" text:continue-numbering="false">
        <text:list-item>
          <text:p text:style-name="List_20_1_Content_First"> <text:a xlink:type="simple" xlink:href="https://kavodao.org/doku.php?id=apu:lecons:langues:francais:apprentissage:grammaire:start" text:style-name="Internet_20_link" text:visited-style-name="Visited_20_Internet_20_Link">parcours d'apprentissage de la grammaire française</text:a></text:p>
        </text:list-item>
        <text:list-item>
          <text:p text:style-name="List_20_1_Content_Last"> <text:a xlink:type="simple" xlink:href="https://kavodao.org/doku.php?id=apu:lecons:langues:universel:diff_sr_en_fr:start" text:style-name="Internet_20_link" text:visited-style-name="Visited_20_Internet_20_Link">Grammaire comparative : Serbe vs Anglais vs Français</text:a></text:p>
        </text:list-item>
      </text:list>
      <text:h text:style-name="Heading_20_3" text:outline-level="3"><text:bookmark-start text:name="__RefHeading___par_categories_2"/><text:bookmark-start text:name="par_categories"/>Par catégories<text:bookmark-end text:name="__RefHeading___par_categories_2"/><text:bookmark-end text:name="par_categories"/></text:h>
      <text:list text:style-name="List_20_1" text:continue-numbering="false">
        <text:list-item>
          <text:p text:style-name="LastListParagraph_List_20_1_Content_First"> <text:a xlink:type="simple" xlink:href="https://kavodao.org/doku.php?id=apu:lecons:langues:francais:grammaire:les_noms:start" text:style-name="Internet_20_link" text:visited-style-name="Visited_20_Internet_20_Link">les nom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francais:grammaire:start</dc:title>
  </office:meta>
</office:document-meta>
</file>