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prononciation:cours_de_base:start"/><text:bookmark-start text:name="__RefHeading___cours_de_base_prononciation_fr_1"/><text:bookmark-start text:name="cours_de_base_prononciation_fr"/>cours de base prononciation fr<text:bookmark-end text:name="__RefHeading___cours_de_base_prononciation_fr_1"/><text:bookmark-end text:name="cours_de_base_prononciation_f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prononciation:cours_de_base:start</dc:title>
  </office:meta>
</office:document-meta>
</file>