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prononciation:lettres_silencieuses:start"/><text:bookmark-start text:name="__RefHeading___prononciationlettres_muettes_surtout_en_fin_de_mot_fin_de_phrase_1"/><text:bookmark-start text:name="prononciationlettres_muettes_surtout_en_fin_de_mot_fin_de_phrase"/>Prononciation : lettres muettes (surtout en fin de mot / fin de phrase)<text:bookmark-end text:name="__RefHeading___prononciationlettres_muettes_surtout_en_fin_de_mot_fin_de_phrase_1"/><text:bookmark-end text:name="prononciationlettres_muettes_surtout_en_fin_de_mot_fin_de_phrase"/></text:h>
      <text:h text:style-name="Heading_20_2" text:outline-level="2"><text:bookmark-start text:name="__RefHeading___idee_generale_2"/><text:bookmark-start text:name="idee_generale"/>1) Idée générale<text:bookmark-end text:name="__RefHeading___idee_generale_2"/><text:bookmark-end text:name="idee_generale"/></text:h>
      <text:p text:style-name="Text_20_body">En français, on écrit souvent plus de lettres qu’on n’en prononce.
En <text:span text:style-name="Strong_20_Emphasis">fin de phrase</text:span>, il n’y a <text:span text:style-name="Strong_20_Emphasis">pas de mot après</text:span>, donc en général <text:span text:style-name="Strong_20_Emphasis">pas de liaison</text:span> : la consonne finale reste <text:span text:style-name="Strong_20_Emphasis">muette</text:span> si elle est normalement muette.</text:p>
      <text:h text:style-name="Heading_20_2" text:outline-level="2"><text:bookmark-start text:name="__RefHeading___consonnes_finales_souvent_muettese_s_t_d_x_3"/><text:bookmark-start text:name="consonnes_finales_souvent_muettese_s_t_d_x"/>2) Consonnes finales souvent muettes : E S T D X<text:bookmark-end text:name="__RefHeading___consonnes_finales_souvent_muettese_s_t_d_x_3"/><text:bookmark-end text:name="consonnes_finales_souvent_muettese_s_t_d_x"/></text:h>
      <text:p text:style-name="Text_20_body">Beaucoup de consonnes finales ne se prononcent pas (surtout en fin de phrase).</text:p>
      <text:p text:style-name="Text_20_body">* <text:span text:style-name="Strong_20_Emphasis">-s</text:span> : <text:span text:style-name="Source_20_Text">tu parles</text:span> /ty paʁl/ ; <text:span text:style-name="Source_20_Text">trois</text:span> /tʁwa/
* <text:span text:style-name="Strong_20_Emphasis">-t</text:span> : <text:span text:style-name="Source_20_Text">chat</text:span> /ʃa/ ; <text:span text:style-name="Source_20_Text">petit</text:span> /pə.ti/
* <text:span text:style-name="Strong_20_Emphasis">-d</text:span> : <text:span text:style-name="Source_20_Text">grand</text:span> /ɡʁɑ̃/ (d muet)
* <text:span text:style-name="Strong_20_Emphasis">-x</text:span> : <text:span text:style-name="Source_20_Text">heureux</text:span> /ø.ʁø/ ; <text:span text:style-name="Source_20_Text">prix</text:span> /pʁi/
* <text:span text:style-name="Strong_20_Emphasis">-e final</text:span> : souvent un <text:span text:style-name="Strong_20_Emphasis">e muet</text:span> (très faible, parfois quasi inaudible selon le débit)</text:p>
      <text:h text:style-name="Heading_20_2" text:outline-level="2"><text:bookmark-start text:name="__RefHeading___consonnes_finales_souvent_prononceesc_r_f_l_astuce_careful_4"/><text:bookmark-start text:name="consonnes_finales_souvent_prononceesc_r_f_l_astuce_careful"/>3) Consonnes finales souvent prononcées : C R F L (astuce “CaReFuL”)<text:bookmark-end text:name="__RefHeading___consonnes_finales_souvent_prononceesc_r_f_l_astuce_careful_4"/><text:bookmark-end text:name="consonnes_finales_souvent_prononceesc_r_f_l_astuce_careful"/></text:h>
      <text:p text:style-name="Text_20_body">Astuce : <text:span text:style-name="Strong_20_Emphasis">C R F L</text:span> sont <text:span text:style-name="Strong_20_Emphasis">souvent prononcées</text:span> en fin de mot.</text:p>
      <text:p text:style-name="Text_20_body">* <text:span text:style-name="Strong_20_Emphasis">-c</text:span> : <text:span text:style-name="Source_20_Text">avec</text:span> /a.vɛk/ ; <text:span text:style-name="Source_20_Text">sec</text:span> /sɛk/
* <text:span text:style-name="Strong_20_Emphasis">-r</text:span> : <text:span text:style-name="Source_20_Text">hiver</text:span> /i.vɛʁ/ ; <text:span text:style-name="Source_20_Text">cher</text:span> /ʃɛʁ/
* <text:span text:style-name="Strong_20_Emphasis">-f</text:span> : <text:span text:style-name="Source_20_Text">neuf</text:span> /nœf/
* <text:span text:style-name="Strong_20_Emphasis">-l</text:span> : <text:span text:style-name="Source_20_Text">animal</text:span> /a.ni.mal/ ; <text:span text:style-name="Source_20_Text">avril</text:span> /a.vʁil/</text:p>
      <text:h text:style-name="Heading_20_2" text:outline-level="2"><text:bookmark-start text:name="__RefHeading___terminaisons_tres_frequentes_ou_on_ecrit_mais_on_ne_prononce_pas_5"/><text:bookmark-start text:name="terminaisons_tres_frequentes_ou_on_ecrit_mais_on_ne_prononce_pas"/>4) Terminaisons très fréquentes où “on écrit mais on ne prononce pas”<text:bookmark-end text:name="__RefHeading___terminaisons_tres_frequentes_ou_on_ecrit_mais_on_ne_prononce_pas_5"/><text:bookmark-end text:name="terminaisons_tres_frequentes_ou_on_ecrit_mais_on_ne_prononce_pas"/></text:h>
      <text:h text:style-name="Heading_20_3" text:outline-level="3"><text:bookmark-start text:name="__RefHeading___ent_verbes_3e_personne_du_plurielmuet_6"/><text:bookmark-start text:name="ent_verbes_3e_personne_du_plurielmuet"/>4.1 -ent (verbes, 3e personne du pluriel) : muet<text:bookmark-end text:name="__RefHeading___ent_verbes_3e_personne_du_plurielmuet_6"/><text:bookmark-end text:name="ent_verbes_3e_personne_du_plurielmuet"/></text:h>
      <text:p text:style-name="Text_20_body">* <text:span text:style-name="Source_20_Text">ils parlent</text:span> → /il paʁl/
* <text:span text:style-name="Source_20_Text">elles finissent</text:span> → /ɛl fi.nis/</text:p>
      <text:h text:style-name="Heading_20_3" text:outline-level="3"><text:bookmark-start text:name="__RefHeading___e_-es_-ent_souvente_muetmeme_prononciation_7"/><text:bookmark-start text:name="e_-es_-ent_souvente_muetmeme_prononciation"/>4.2 -e / -es / -ent (souvent) : e muet ; même prononciation<text:bookmark-end text:name="__RefHeading___e_-es_-ent_souvente_muetmeme_prononciation_7"/><text:bookmark-end text:name="e_-es_-ent_souvente_muetmeme_prononciation"/></text:h>
      <text:p text:style-name="Text_20_body">* <text:span text:style-name="Source_20_Text">parle</text:span> /paʁl/
* <text:span text:style-name="Source_20_Text">parles</text:span> /paʁl/
* <text:span text:style-name="Source_20_Text">parlent</text:span> /paʁl/</text:p>
      <text:h text:style-name="Heading_20_3" text:outline-level="3"><text:bookmark-start text:name="__RefHeading___tion_-sionprononciation_fixe_8"/><text:bookmark-start text:name="tion_-sionprononciation_fixe"/>4.3 -tion / -sion : prononciation fixe<text:bookmark-end text:name="__RefHeading___tion_-sionprononciation_fixe_8"/><text:bookmark-end text:name="tion_-sionprononciation_fixe"/></text:h>
      <text:p text:style-name="Text_20_body">Ici ce n’est pas “muet” : c’est une <text:span text:style-name="Strong_20_Emphasis">prononciation différente</text:span>.</text:p>
      <text:p text:style-name="Text_20_body">* <text:span text:style-name="Source_20_Text">nation</text:span> /na.sjɔ̃/
* <text:span text:style-name="Source_20_Text">vision</text:span> /vi.zjɔ̃/</text:p>
      <text:h text:style-name="Heading_20_2" text:outline-level="2"><text:bookmark-start text:name="__RefHeading___fin_de_phrase_et_liaisonregle_pratique_9"/><text:bookmark-start text:name="fin_de_phrase_et_liaisonregle_pratique"/>5) Fin de phrase et liaison : règle pratique<text:bookmark-end text:name="__RefHeading___fin_de_phrase_et_liaisonregle_pratique_9"/><text:bookmark-end text:name="fin_de_phrase_et_liaisonregle_pratique"/></text:h>
      <text:p text:style-name="Text_20_body">* En <text:span text:style-name="Strong_20_Emphasis">fin de phrase</text:span> : généralement <text:span text:style-name="Strong_20_Emphasis">pas de liaison</text:span> → on prononce la forme “normale” du mot.
* Si un mot <text:span text:style-name="Strong_20_Emphasis">commence par une voyelle</text:span> après, certaines consonnes finales peuvent <text:span text:style-name="Strong_20_Emphasis">réapparaître</text:span> en <text:span text:style-name="Strong_20_Emphasis">liaison</text:span> (selon le mot et le registre).</text:p>
      <text:h text:style-name="Heading_20_2" text:outline-level="2"><text:bookmark-start text:name="__RefHeading___exceptions_frequentes_a_memoriser_10"/><text:bookmark-start text:name="exceptions_frequentes_a_memoriser"/>6) Exceptions fréquentes à mémoriser<text:bookmark-end text:name="__RefHeading___exceptions_frequentes_a_memoriser_10"/><text:bookmark-end text:name="exceptions_frequentes_a_memoriser"/></text:h>
      <text:p text:style-name="Text_20_body">* <text:span text:style-name="Strong_20_Emphasis">plus</text:span></text:p>
      <text:list text:style-name="List_20_1" text:continue-numbering="false">
        <text:list-item>
          <text:p text:style-name="List_20_1_Content_First"> <text:span text:style-name="Source_20_Text">plus</text:span> (= davantage) : souvent /ply/ (ex. <text:span text:style-name="Source_20_Text">je veux plus</text:span>)</text:p>
        </text:list-item>
        <text:list-item>
          <text:p text:style-name="List_20_1_Content"> <text:span text:style-name="Source_20_Text">ne… plus</text:span> : souvent /ply/</text:p>
        </text:list-item>
        <text:list-item>
          <text:p text:style-name="List_20_1_Content_Last"> devant voyelle : liaison possible /ply z…/ (selon le registre)</text:p>
        </text:list-item>
      </text:list>
      <text:p text:style-name="Text_20_body">* <text:span text:style-name="Strong_20_Emphasis">fils</text:span></text:p>
      <text:list text:style-name="List_20_1" text:continue-numbering="false">
        <text:list-item>
          <text:p text:style-name="List_20_1_Content_First"> <text:span text:style-name="Source_20_Text">un fils</text:span> /fis/ (s prononcé)</text:p>
        </text:list-item>
        <text:list-item>
          <text:p text:style-name="List_20_1_Content_Last"> <text:span text:style-name="Source_20_Text">des fils</text:span> /de fil/ (souvent s muet)</text:p>
        </text:list-item>
      </text:list>
      <text:p text:style-name="Text_20_body">* <text:span text:style-name="Strong_20_Emphasis">os</text:span> : /ɔs/ (s prononcé)
* <text:span text:style-name="Strong_20_Emphasis">est</text:span></text:p>
      <text:list text:style-name="List_20_1" text:continue-numbering="false">
        <text:list-item>
          <text:p text:style-name="List_20_1_Content_First"> <text:span text:style-name="Source_20_Text">il est</text:span> /il ɛ/ (t muet)</text:p>
        </text:list-item>
        <text:list-item>
          <text:p text:style-name="List_20_1_Content_Last"> liaison possible devant voyelle : /il ɛ t‿…/ (selon le registre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prononciation:lettres_silencieuses:start</dc:title>
  </office:meta>
</office:document-meta>
</file>