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ressources:sites_internets:start"/><text:bookmark-start text:name="__RefHeading___sites_internets_1"/><text:bookmark-start text:name="sites_internets"/>sites internets<text:bookmark-end text:name="__RefHeading___sites_internets_1"/><text:bookmark-end text:name="sites_internets"/></text:h>
      <text:p text:style-name="Text_20_body">voir <text:a xlink:type="simple" xlink:href="https://ladigitale.dev/digibunch/#/b/5f67b12092b60" text:style-name="Internet_20_link" text:visited-style-name="Visited_20_Internet_20_Link">bouquet de lie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ressources:sites_internets:start</dc:title>
  </office:meta>
</office:document-meta>
</file>