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tests:bac_francais:programme_1ere:soutien_scolaire:start"/><text:bookmark-start text:name="__RefHeading___premiere_francais_points_utiles_du_programme_cours_particulier_1"/><text:bookmark-start text:name="premiere_francais_points_utiles_du_programme_cours_particulier"/>Première (Français) — Points utiles du programme (cours particulier)<text:bookmark-end text:name="__RefHeading___premiere_francais_points_utiles_du_programme_cours_particulier_1"/><text:bookmark-end text:name="premiere_francais_points_utiles_du_programme_cours_particulier"/></text:h>
      <text:h text:style-name="Heading_20_2" text:outline-level="2"><text:bookmark-start text:name="__RefHeading___cadre_officiel_a_connaitre_2"/><text:bookmark-start text:name="cadre_officiel_a_connaitre"/>1) Cadre officiel à connaître<text:bookmark-end text:name="__RefHeading___cadre_officiel_a_connaitre_2"/><text:bookmark-end text:name="cadre_officiel_a_connaitre"/></text:h>
      <text:list text:style-name="List_20_1" text:continue-numbering="false">
        <text:list-item>
          <text:p text:style-name="List_20_1_Content_First"> 4 objets d’étude :</text:p>
          <text:list text:style-name="List_20_1">
            <text:list-item>
              <text:p text:style-name="List_20_1_Content"> Poésie (XIXe–XXIe)</text:p>
            </text:list-item>
            <text:list-item>
              <text:p text:style-name="List_20_1_Content"> Littérature d’idées (XVIe–XVIIIe)</text:p>
            </text:list-item>
            <text:list-item>
              <text:p text:style-name="List_20_1_Content"> Roman / récit (Moyen Âge–XXIe)</text:p>
            </text:list-item>
            <text:list-item>
              <text:p text:style-name="List_20_1_Content"> Théâtre (XVIIe–XXIe)</text:p>
            </text:list-item>
          </text:list>
        </text:list-item>
        <text:list-item>
          <text:p text:style-name="List_20_1_Content"> Œuvres :</text:p>
          <text:list text:style-name="List_20_1">
            <text:list-item>
              <text:p text:style-name="List_20_1_Content"> Programme national : 12 œuvres (3 par objet) + un <text:span text:style-name="Source_20_Text">parcours associé</text:span> (thème directeur)</text:p>
            </text:list-item>
            <text:list-item>
              <text:p text:style-name="List_20_1_Content"> En classe : 4 œuvres intégrales obligatoires (1 par objet), choisies par le professeur parmi les 12</text:p>
            </text:list-item>
            <text:list-item>
              <text:p text:style-name="List_20_1_Content_Last"> + 4 lectures cursives (imposées ou au choix selon le professeur) → total : 8 œuvres lues (utile pour la 2e partie de l’oral)</text:p>
            </text:list-item>
          </text:list>
        </text:list-item>
      </text:list>
      <text:h text:style-name="Heading_20_2" text:outline-level="2"><text:bookmark-start text:name="__RefHeading___epreuves_ce_qu_il_faut_preparer_3"/><text:bookmark-start text:name="epreuves_ce_qu_il_faut_preparer"/>2) Épreuves (ce qu’il faut préparer)<text:bookmark-end text:name="__RefHeading___epreuves_ce_qu_il_faut_preparer_3"/><text:bookmark-end text:name="epreuves_ce_qu_il_faut_preparer"/></text:h>
      <text:list text:style-name="List_20_1" text:continue-numbering="false">
        <text:list-item>
          <text:p text:style-name="List_20_1_Content_First"> Écrit (4 h)</text:p>
          <text:list text:style-name="List_20_1">
            <text:list-item>
              <text:p text:style-name="List_20_1_Content"> Voie générale : dissertation OU commentaire</text:p>
            </text:list-item>
            <text:list-item>
              <text:p text:style-name="List_20_1_Content"> Voie technologique : commentaire OU contraction + essai</text:p>
            </text:list-item>
          </text:list>
        </text:list-item>
        <text:list-item>
          <text:p text:style-name="List_20_1_Content"> Oral (20 min + 30 min de préparation)</text:p>
          <text:list text:style-name="List_20_1">
            <text:list-item>
              <text:p text:style-name="List_20_1_Content"> Lecture à voix haute : 2 pts</text:p>
            </text:list-item>
            <text:list-item>
              <text:p text:style-name="List_20_1_Content"> Explication linéaire : 8 pts</text:p>
            </text:list-item>
            <text:list-item>
              <text:p text:style-name="List_20_1_Content"> Question de grammaire : 2 pts</text:p>
            </text:list-item>
            <text:list-item>
              <text:p text:style-name="List_20_1_Content_Last"> Présentation d’une œuvre choisie + entretien : 8 pts</text:p>
            </text:list-item>
          </text:list>
        </text:list-item>
      </text:list>
      <text:h text:style-name="Heading_20_2" text:outline-level="2"><text:bookmark-start text:name="__RefHeading___competences_transversales_rentables_pour_toutes_les_epreuves_4"/><text:bookmark-start text:name="competences_transversales_rentables_pour_toutes_les_epreuves"/>3) Compétences transversales (rentables pour toutes les épreuves)<text:bookmark-end text:name="__RefHeading___competences_transversales_rentables_pour_toutes_les_epreuves_4"/><text:bookmark-end text:name="competences_transversales_rentables_pour_toutes_les_epreuves"/></text:h>
      <text:list text:style-name="List_20_1" text:continue-numbering="false">
        <text:list-item>
          <text:p text:style-name="List_20_1_Content_First"> Lecture / compréhension :</text:p>
          <text:list text:style-name="List_20_1">
            <text:list-item>
              <text:p text:style-name="List_20_1_Content"> Identifier le projet du texte (convaincre / émouvoir / dénoncer / raconter…)</text:p>
            </text:list-item>
            <text:list-item>
              <text:p text:style-name="List_20_1_Content"> Découper en <text:span text:style-name="Source_20_Text">mouvements</text:span> (2 à 4) et donner un titre à chaque mouvement</text:p>
            </text:list-item>
          </text:list>
        </text:list-item>
        <text:list-item>
          <text:p text:style-name="List_20_1_Content"> Procédés + interprétation (toujours relier)</text:p>
          <text:list text:style-name="List_20_1">
            <text:list-item>
              <text:p text:style-name="List_20_1_Content"> Énonciation : qui parle ? à qui ? valeurs des pronoms / temps / modalisation</text:p>
            </text:list-item>
            <text:list-item>
              <text:p text:style-name="List_20_1_Content"> Registres : lyrique, comique, tragique, polémique, satirique, épique…</text:p>
            </text:list-item>
            <text:list-item>
              <text:p text:style-name="List_20_1_Content"> Outils : figures, rythmes, syntaxe, connecteurs, champs lexicaux, sonorités</text:p>
            </text:list-item>
            <text:list-item>
              <text:p text:style-name="List_20_1_Content_Last"> Réflexe : procédé → effet → sens (interprétation)</text:p>
            </text:list-item>
          </text:list>
        </text:list-item>
      </text:list>
      <text:h text:style-name="Heading_20_2" text:outline-level="2"><text:bookmark-start text:name="__RefHeading___ecrit_voie_generale_5"/><text:bookmark-start text:name="ecrit_voie_generale"/>4) Écrit — Voie générale<text:bookmark-end text:name="__RefHeading___ecrit_voie_generale_5"/><text:bookmark-end text:name="ecrit_voie_generale"/></text:h>
      <text:h text:style-name="Heading_20_3" text:outline-level="3"><text:bookmark-start text:name="__RefHeading___a_dissertation_6"/><text:bookmark-start text:name="a_dissertation"/>A) Dissertation<text:bookmark-end text:name="__RefHeading___a_dissertation_6"/><text:bookmark-end text:name="a_dissertation"/></text:h>
      <text:list text:style-name="List_20_1" text:continue-numbering="false">
        <text:list-item>
          <text:p text:style-name="List_20_1_Content_First"> Porte sur une œuvre au programme (vue en classe)</text:p>
        </text:list-item>
        <text:list-item>
          <text:p text:style-name="List_20_1_Content"> Points de méthode à entraîner :</text:p>
          <text:list text:style-name="List_20_1">
            <text:list-item>
              <text:p text:style-name="List_20_1_Content"> Reformuler le sujet → problématique claire</text:p>
            </text:list-item>
            <text:list-item>
              <text:p text:style-name="List_20_1_Content"> Plan 2 ou 3 parties cohérent</text:p>
            </text:list-item>
            <text:list-item>
              <text:p text:style-name="List_20_1_Content"> Arguments + exemples précis (œuvre + parcours associé)</text:p>
            </text:list-item>
            <text:list-item>
              <text:p text:style-name="List_20_1_Content"> Citations courtes (ou micro-citations) + analyse (pas de paraphrase)</text:p>
            </text:list-item>
            <text:list-item>
              <text:p text:style-name="List_20_1_Content"> Introduction « bac » : accroche sobre + présentation + problématique + annonce du plan</text:p>
            </text:list-item>
            <text:list-item>
              <text:p text:style-name="List_20_1_Content_Last"> Conclusion : bilan + ouverture courte (si pertinente)</text:p>
            </text:list-item>
          </text:list>
        </text:list-item>
      </text:list>
      <text:h text:style-name="Heading_20_3" text:outline-level="3"><text:bookmark-start text:name="__RefHeading___b_commentaire_7"/><text:bookmark-start text:name="b_commentaire"/>B) Commentaire<text:bookmark-end text:name="__RefHeading___b_commentaire_7"/><text:bookmark-end text:name="b_commentaire"/></text:h>
      <text:list text:style-name="List_20_1" text:continue-numbering="false">
        <text:list-item>
          <text:p text:style-name="List_20_1_Content_First"> Texte inconnu (non vu en classe)</text:p>
        </text:list-item>
        <text:list-item>
          <text:p text:style-name="List_20_1_Content"> Méthode efficace :</text:p>
          <text:list text:style-name="List_20_1">
            <text:list-item>
              <text:p text:style-name="List_20_1_Content"> Intro : situation / projet / problématique / annonce du plan</text:p>
            </text:list-item>
            <text:list-item>
              <text:p text:style-name="List_20_1_Content"> Axes (2 ou 3) alignés avec les mouvements</text:p>
            </text:list-item>
            <text:list-item>
              <text:p text:style-name="List_20_1_Content_Last"> Paragraphe type : idée → preuve (procédé) → effet → sens</text:p>
            </text:list-item>
          </text:list>
        </text:list-item>
      </text:list>
      <text:h text:style-name="Heading_20_2" text:outline-level="2"><text:bookmark-start text:name="__RefHeading___ecrit_voie_technologique_8"/><text:bookmark-start text:name="ecrit_voie_technologique"/>5) Écrit — Voie technologique<text:bookmark-end text:name="__RefHeading___ecrit_voie_technologique_8"/><text:bookmark-end text:name="ecrit_voie_technologique"/></text:h>
      <text:h text:style-name="Heading_20_3" text:outline-level="3"><text:bookmark-start text:name="__RefHeading___a_commentaire_9"/><text:bookmark-start text:name="a_commentaire"/>A) Commentaire<text:bookmark-end text:name="__RefHeading___a_commentaire_9"/><text:bookmark-end text:name="a_commentaire"/></text:h>
      <text:list text:style-name="List_20_1" text:continue-numbering="false">
        <text:list-item>
          <text:p text:style-name="List_20_1_Content_First"> Même principe, souvent avec axes fournis (selon sujet)</text:p>
        </text:list-item>
        <text:list-item>
          <text:p text:style-name="List_20_1_Content_Last"> Objectif : exploiter les axes et justifier chaque interprétation par le texte</text:p>
        </text:list-item>
      </text:list>
      <text:h text:style-name="Heading_20_3" text:outline-level="3"><text:bookmark-start text:name="__RefHeading___b_contraction_essai_10"/><text:bookmark-start text:name="b_contraction_essai"/>B) Contraction + essai<text:bookmark-end text:name="__RefHeading___b_contraction_essai_10"/><text:bookmark-end text:name="b_contraction_essai"/></text:h>
      <text:list text:style-name="List_20_1" text:continue-numbering="false">
        <text:list-item>
          <text:p text:style-name="List_20_1_Content_First"> Contraction :</text:p>
          <text:list text:style-name="List_20_1">
            <text:list-item>
              <text:p text:style-name="List_20_1_Content"> Garder thèse + arguments + progression</text:p>
            </text:list-item>
            <text:list-item>
              <text:p text:style-name="List_20_1_Content"> Ne pas commenter / ne pas interpréter</text:p>
            </text:list-item>
            <text:list-item>
              <text:p text:style-name="List_20_1_Content"> Reformuler clairement, style neutre</text:p>
            </text:list-item>
          </text:list>
        </text:list-item>
        <text:list-item>
          <text:p text:style-name="List_20_1_Content"> Essai :</text:p>
          <text:list text:style-name="List_20_1">
            <text:list-item>
              <text:p text:style-name="List_20_1_Content"> Répondre à la question (prise de position)</text:p>
            </text:list-item>
            <text:list-item>
              <text:p text:style-name="List_20_1_Content"> 2–3 arguments, exemples (lectures, œuvres, culture, vécu scolaire)</text:p>
            </text:list-item>
            <text:list-item>
              <text:p text:style-name="List_20_1_Content_Last"> Conclusion nette</text:p>
            </text:list-item>
          </text:list>
        </text:list-item>
      </text:list>
      <text:h text:style-name="Heading_20_2" text:outline-level="2"><text:bookmark-start text:name="__RefHeading___oral_general_techno_11"/><text:bookmark-start text:name="oral_general_techno"/>6) Oral (général + techno)<text:bookmark-end text:name="__RefHeading___oral_general_techno_11"/><text:bookmark-end text:name="oral_general_techno"/></text:h>
      <text:h text:style-name="Heading_20_3" text:outline-level="3"><text:bookmark-start text:name="__RefHeading___a_partie_1texte_12_pts_12"/><text:bookmark-start text:name="a_partie_1texte_12_pts"/>A) Partie 1 : texte (12 pts)<text:bookmark-end text:name="__RefHeading___a_partie_1texte_12_pts_12"/><text:bookmark-end text:name="a_partie_1texte_12_pts"/></text:h>
      <text:list text:style-name="List_20_1" text:continue-numbering="false">
        <text:list-item>
          <text:p text:style-name="List_20_1_Content_First"> Lecture (2 pts) :</text:p>
          <text:list text:style-name="List_20_1">
            <text:list-item>
              <text:p text:style-name="List_20_1_Content"> Articulation, pauses, rythme, intonation, ponctuation</text:p>
            </text:list-item>
          </text:list>
        </text:list-item>
        <text:list-item>
          <text:p text:style-name="List_20_1_Content"> Explication linéaire (8 pts) :</text:p>
          <text:list text:style-name="List_20_1">
            <text:list-item>
              <text:p text:style-name="List_20_1_Content"> Annonce des mouvements</text:p>
            </text:list-item>
            <text:list-item>
              <text:p text:style-name="List_20_1_Content"> Analyse progressive : procédé → effet → sens</text:p>
            </text:list-item>
            <text:list-item>
              <text:p text:style-name="List_20_1_Content"> Bilans rapides entre mouvements + bilan final</text:p>
            </text:list-item>
          </text:list>
        </text:list-item>
        <text:list-item>
          <text:p text:style-name="List_20_1_Content"> Grammaire (2 pts) :</text:p>
          <text:list text:style-name="List_20_1">
            <text:list-item>
              <text:p text:style-name="List_20_1_Content_Last"> Analyse d’une phrase du texte (attendu : précis, vocabulaire correct)</text:p>
            </text:list-item>
          </text:list>
        </text:list-item>
      </text:list>
      <text:h text:style-name="Heading_20_3" text:outline-level="3"><text:bookmark-start text:name="__RefHeading___b_partie_2œuvre_choisie_8_pts_13"/><text:bookmark-start text:name="b_partie_2œuvre_choisie_8_pts"/>B) Partie 2 : œuvre choisie (8 pts)<text:bookmark-end text:name="__RefHeading___b_partie_2œuvre_choisie_8_pts_13"/><text:bookmark-end text:name="b_partie_2œuvre_choisie_8_pts"/></text:h>
      <text:list text:style-name="List_20_1" text:continue-numbering="false">
        <text:list-item>
          <text:p text:style-name="List_20_1_Content_First"> Choisir 1 œuvre parmi les 8 lues (4 obligatoires + 4 cursives)</text:p>
        </text:list-item>
        <text:list-item>
          <text:p text:style-name="List_20_1_Content"> Trame recommandée :</text:p>
          <text:list text:style-name="List_20_1">
            <text:list-item>
              <text:p text:style-name="List_20_1_Content"> Carte d’identité : auteur / date / genre / contexte</text:p>
            </text:list-item>
            <text:list-item>
              <text:p text:style-name="List_20_1_Content"> Résumé rapide + personnages / enjeux</text:p>
            </text:list-item>
            <text:list-item>
              <text:p text:style-name="List_20_1_Content"> Lien avec le parcours associé (thème directeur)</text:p>
            </text:list-item>
            <text:list-item>
              <text:p text:style-name="List_20_1_Content"> Pourquoi ce choix ? (arguments personnels et littéraires)</text:p>
            </text:list-item>
            <text:list-item>
              <text:p text:style-name="List_20_1_Content_Last"> Préparer 6–10 questions possibles de l’examinateur + réponses</text:p>
            </text:list-item>
          </text:list>
        </text:list-item>
      </text:list>
      <text:h text:style-name="Heading_20_2" text:outline-level="2"><text:bookmark-start text:name="__RefHeading___grammaire_priorites_utiles_car_notees_14"/><text:bookmark-start text:name="grammaire_priorites_utiles_car_notees"/>7) Grammaire (priorités utiles car notées)<text:bookmark-end text:name="__RefHeading___grammaire_priorites_utiles_car_notees_14"/><text:bookmark-end text:name="grammaire_priorites_utiles_car_notees"/></text:h>
      <text:list text:style-name="List_20_1" text:continue-numbering="false">
        <text:list-item>
          <text:p text:style-name="List_20_1_Content_First"> Négation : formes, valeurs (totale / partielle), <text:span text:style-name="Source_20_Text">ne…que</text:span>, double négation…</text:p>
        </text:list-item>
        <text:list-item>
          <text:p text:style-name="List_20_1_Content"> Interrogation : directe / indirecte, inversion, intonation, mots interrogatifs</text:p>
        </text:list-item>
        <text:list-item>
          <text:p text:style-name="List_20_1_Content"> Subordination / phrase complexe :</text:p>
          <text:list text:style-name="List_20_1">
            <text:list-item>
              <text:p text:style-name="List_20_1_Content"> Relatives (qui/que/dont/où…)</text:p>
            </text:list-item>
            <text:list-item>
              <text:p text:style-name="List_20_1_Content"> Conjonctives (que, si, quand…)</text:p>
            </text:list-item>
            <text:list-item>
              <text:p text:style-name="List_20_1_Content_Last"> Circconstancielles (but, cause, conséquence, concession…)</text:p>
            </text:list-item>
          </text:list>
        </text:list-item>
      </text:list>
      <text:h text:style-name="Heading_20_2" text:outline-level="2"><text:bookmark-start text:name="__RefHeading___organisation_simple_d_un_suivi_cours_particulier_15"/><text:bookmark-start text:name="organisation_simple_d_un_suivi_cours_particulier"/>8) Organisation simple d’un suivi (cours particulier)<text:bookmark-end text:name="__RefHeading___organisation_simple_d_un_suivi_cours_particulier_15"/><text:bookmark-end text:name="organisation_simple_d_un_suivi_cours_particulier"/></text:h>
      <text:list text:style-name="List_20_1" text:continue-numbering="false">
        <text:list-item>
          <text:p text:style-name="List_20_1_Content_First"> Séance 1 (diagnostic) :</text:p>
          <text:list text:style-name="List_20_1">
            <text:list-item>
              <text:p text:style-name="List_20_1_Content"> 1 commentaire guidé (court) + 1 mini-plan (dissert/essai)</text:p>
            </text:list-item>
            <text:list-item>
              <text:p text:style-name="List_20_1_Content"> Récupérer : œuvres étudiées + descriptif oral (liste des textes)</text:p>
            </text:list-item>
          </text:list>
        </text:list-item>
        <text:list-item>
          <text:p text:style-name="List_20_1_Content"> Séance type (1h30–2h) :</text:p>
          <text:list text:style-name="List_20_1">
            <text:list-item>
              <text:p text:style-name="List_20_1_Content"> 20 min : lecture à voix haute + correction</text:p>
            </text:list-item>
            <text:list-item>
              <text:p text:style-name="List_20_1_Content"> 30–40 min : explication linéaire d’un extrait du descriptif</text:p>
            </text:list-item>
            <text:list-item>
              <text:p text:style-name="List_20_1_Content"> 30–40 min : écrit (intro + plan + 1 paragraphe rédigé)</text:p>
            </text:list-item>
            <text:list-item>
              <text:p text:style-name="List_20_1_Content_Last"> 10 min : grammaire sur une phrase de l’extrait</text:p>
            </text:list-item>
          </text:list>
        </text:list-item>
      </text:list>
      <text:h text:style-name="Heading_20_2" text:outline-level="2"><text:bookmark-start text:name="__RefHeading___reperes_œuvres_possiblesexemple_programme_national_16"/><text:bookmark-start text:name="reperes_œuvres_possiblesexemple_programme_national"/>9) Repères (œuvres possibles : exemple programme national)<text:bookmark-end text:name="__RefHeading___reperes_œuvres_possiblesexemple_programme_national_16"/><text:bookmark-end text:name="reperes_œuvres_possiblesexemple_programme_national"/></text:h>
      <text:list text:style-name="List_20_1" text:continue-numbering="false">
        <text:list-item>
          <text:p text:style-name="List_20_1_Content_First"> Littérature d’idées : La Boétie / Fontenelle / Graffigny</text:p>
        </text:list-item>
        <text:list-item>
          <text:p text:style-name="List_20_1_Content"> Théâtre : Corneille / Musset / Sarraute</text:p>
        </text:list-item>
        <text:list-item>
          <text:p text:style-name="List_20_1_Content"> Poésie : Rimbaud / Ponge / Dorion</text:p>
        </text:list-item>
        <text:list-item>
          <text:p text:style-name="List_20_1_Content_Last"> Roman/récit : Prévost / Balzac / Colet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tests:bac_francais:programme_1ere:soutien_scolaire:start</dc:title>
  </office:meta>
</office:document-meta>
</file>