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vocabulaire:etymologie:start"/><text:bookmark-start text:name="__RefHeading___etymologie_du_francais_1"/><text:bookmark-start text:name="etymologie_du_francais"/>étymologie du français<text:bookmark-end text:name="__RefHeading___etymologie_du_francais_1"/><text:bookmark-end text:name="etymologie_du_francais"/></text:h>
      <text:list text:style-name="List_20_1" text:continue-numbering="false">
        <text:list-item>
          <text:p text:style-name="List_20_1_Content_First"> individu : latin in + dividus que l'on ne peut pas diviser</text:p>
        </text:list-item>
        <text:list-item>
          <text:p text:style-name="List_20_1_Content"> idiot, idiomatique :  particulier, propre à quelque chose</text:p>
        </text:list-item>
        <text:list-item>
          <text:p text:style-name="List_20_1_Content_Last"> gâter, dégât, waste(en), vaste et gastar(es), gast(br) remontent au latin vastus/vastare : « désert, ravager ».Idée commune : ravager → laisser vide → user, gaspiller ou dépens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vocabulaire:etymologie:start</dc:title>
  </office:meta>
</office:document-meta>
</file>