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vocabulaire:prefixes:ex:start"/><text:bookmark-start text:name="__RefHeading___le_prefixe_ex_1"/><text:bookmark-start text:name="le_prefixe_ex"/>Le préfixe ex-<text:bookmark-end text:name="__RefHeading___le_prefixe_ex_1"/><text:bookmark-end text:name="le_prefixe_ex"/></text:h>
      <text:h text:style-name="Heading_20_2" text:outline-level="2"><text:bookmark-start text:name="__RefHeading___origine_2"/><text:bookmark-start text:name="origine"/>Origine<text:bookmark-end text:name="__RefHeading___origine_2"/><text:bookmark-end text:name="origine"/></text:h>
      <text:p text:style-name="Text_20_body">Le préfixe <text:span text:style-name="Strong_20_Emphasis">ex-</text:span> est issu du latin <text:span text:style-name="Emphasis">ex</text:span>, préposition et préverbe signifiant « hors de, à partir de ». Il remonte à la racine proto-indo-européenne <text:span text:style-name="Emphasis">*eǵʰs-</text:span>, que l'on retrouve également dans le grec <text:span text:style-name="Emphasis">ἐξ</text:span> (ex) et dans le proto-slave <text:span text:style-name="Emphasis">*jьz-</text:span>, ancêtre du serbo-croate <text:span text:style-name="Emphasis">iz-</text:span>.</text:p>
      <text:p text:style-name="Text_20_body">La forme <text:span text:style-name="Emphasis">e-</text:span> (sans le <text:span text:style-name="Emphasis">x</text:span>) apparaît devant consonne sonore dans les mots savants : <text:span text:style-name="Emphasis">émerger</text:span>, <text:span text:style-name="Emphasis">éprouver</text:span>, <text:span text:style-name="Emphasis">évident</text:span>. La forme pleine <text:span text:style-name="Emphasis">ex-</text:span> se maintient devant voyelle ou dans les emprunts récents.</text:p>
      <text:h text:style-name="Heading_20_2" text:outline-level="2"><text:bookmark-start text:name="__RefHeading___valeurs_semantiques_de_base_3"/><text:bookmark-start text:name="valeurs_semantiques_de_base"/>Valeurs sémantiques de base<text:bookmark-end text:name="__RefHeading___valeurs_semantiques_de_base_3"/><text:bookmark-end text:name="valeurs_semantiques_de_base"/></text:h>
      <text:h text:style-name="Heading_20_3" text:outline-level="3"><text:bookmark-start text:name="__RefHeading___mouvement_vers_l_exterieur_4"/><text:bookmark-start text:name="mouvement_vers_l_exterieur"/>Mouvement vers l'extérieur<text:bookmark-end text:name="__RefHeading___mouvement_vers_l_exterieur_4"/><text:bookmark-end text:name="mouvement_vers_l_exterieur"/></text:h>
      <text:p text:style-name="Text_20_body">C'est la valeur première, spatiale et concrète.</text:p>
      <text:list text:style-name="List_20_1" text:continue-numbering="false">
        <text:list-item>
          <text:p text:style-name="List_20_1_Content_First"> <text:span text:style-name="Emphasis">extraire</text:span> (ex + trahere, tirer) — tirer hors de</text:p>
        </text:list-item>
        <text:list-item>
          <text:p text:style-name="List_20_1_Content"> <text:span text:style-name="Emphasis">expulser</text:span> (ex + pellere, pousser) — pousser dehors</text:p>
        </text:list-item>
        <text:list-item>
          <text:p text:style-name="List_20_1_Content"> <text:span text:style-name="Emphasis">exporter</text:span> (ex + portare, porter) — porter hors des frontières</text:p>
        </text:list-item>
        <text:list-item>
          <text:p text:style-name="List_20_1_Content"> <text:span text:style-name="Emphasis">émerger</text:span> (ex + mergere, plonger) — sortir de l'immersion</text:p>
        </text:list-item>
        <text:list-item>
          <text:p text:style-name="List_20_1_Content_Last"> <text:span text:style-name="Emphasis">exiler</text:span> (ex + solum, sol natal) — arracher à sa terre</text:p>
        </text:list-item>
      </text:list>
      <text:h text:style-name="Heading_20_3" text:outline-level="3"><text:bookmark-start text:name="__RefHeading___accomplissement_total_5"/><text:bookmark-start text:name="accomplissement_total"/>Accomplissement total<text:bookmark-end text:name="__RefHeading___accomplissement_total_5"/><text:bookmark-end text:name="accomplissement_total"/></text:h>
      <text:p text:style-name="Text_20_body">Le mouvement vers l'extérieur glisse vers l'idée d'achèvement, de processus mené jusqu'au bout.</text:p>
      <text:list text:style-name="List_20_1" text:continue-numbering="false">
        <text:list-item>
          <text:p text:style-name="List_20_1_Content_First"> <text:span text:style-name="Emphasis">exprimer</text:span> (ex + premere, presser) — presser pour faire sortir, puis extérioriser une pensée</text:p>
        </text:list-item>
        <text:list-item>
          <text:p text:style-name="List_20_1_Content"> <text:span text:style-name="Emphasis">expliquer</text:span> (ex + plicare, plier) — déplier ce qui était replié</text:p>
        </text:list-item>
        <text:list-item>
          <text:p text:style-name="List_20_1_Content"> <text:span text:style-name="Emphasis">examiner</text:span> (ex + agere, pousser/peser) — peser jusqu'au bout, inspecter</text:p>
        </text:list-item>
        <text:list-item>
          <text:p text:style-name="List_20_1_Content"> <text:span text:style-name="Emphasis">épuiser</text:span> (ex + puteus, puits) — vider le puits jusqu'au fond</text:p>
        </text:list-item>
        <text:list-item>
          <text:p text:style-name="List_20_1_Content_Last"> <text:span text:style-name="Emphasis">exceller</text:span> (ex + cellere, dépasser) — sortir vers le haut, se distinguer</text:p>
        </text:list-item>
      </text:list>
      <text:h text:style-name="Heading_20_3" text:outline-level="3"><text:bookmark-start text:name="__RefHeading___changement_d_etat_ou_privation_6"/><text:bookmark-start text:name="changement_d_etat_ou_privation"/>Changement d'état ou privation<text:bookmark-end text:name="__RefHeading___changement_d_etat_ou_privation_6"/><text:bookmark-end text:name="changement_d_etat_ou_privation"/></text:h>
      <text:p text:style-name="Text_20_body"><text:span text:style-name="Emphasis">Ex-</text:span> marque la sortie d'un état antérieur, souvent irréversible.</text:p>
      <text:list text:style-name="List_20_1" text:continue-numbering="false">
        <text:list-item>
          <text:p text:style-name="List_20_1_Content_First"> <text:span text:style-name="Emphasis">exclure</text:span> (ex + claudere, fermer) — fermer la porte, mettre dehors</text:p>
        </text:list-item>
        <text:list-item>
          <text:p text:style-name="List_20_1_Content"> <text:span text:style-name="Emphasis">excommunier</text:span> — mettre hors de la communauté religieuse</text:p>
        </text:list-item>
        <text:list-item>
          <text:p text:style-name="List_20_1_Content"> <text:span text:style-name="Emphasis">expatrier</text:span> — mettre hors de la patrie</text:p>
        </text:list-item>
        <text:list-item>
          <text:p text:style-name="List_20_1_Content_Last"> <text:span text:style-name="Emphasis">exonérer</text:span> (ex + onus, charge) — décharger d'un fardeau</text:p>
        </text:list-item>
      </text:list>
      <text:h text:style-name="Heading_20_3" text:outline-level="3"><text:bookmark-start text:name="__RefHeading___statut_revolu_7"/><text:bookmark-start text:name="statut_revolu"/>Statut révolu<text:bookmark-end text:name="__RefHeading___statut_revolu_7"/><text:bookmark-end text:name="statut_revolu"/></text:h>
      <text:p text:style-name="Text_20_body">En latin classique, <text:span text:style-name="Emphasis">ex-consul</text:span> désignait celui qui avait quitté sa fonction. Cette valeur s'est grammaticalisée en français moderne comme préfixe autonome invariable.</text:p>
      <text:list text:style-name="List_20_1" text:continue-numbering="false">
        <text:list-item>
          <text:p text:style-name="LastListParagraph_List_20_1_Content_First"> <text:span text:style-name="Emphasis">ex-mari</text:span>, <text:span text:style-name="Emphasis">ex-président</text:span>, <text:span text:style-name="Emphasis">ex-directeur</text:span></text:p>
        </text:list-item>
      </text:list>
      <text:p text:style-name="Text_20_body">Le mouvement spatial est devenu ici un mouvement temporel : sortir d'une fonction, d'un rôle, d'une relation.</text:p>
      <text:h text:style-name="Heading_20_2" text:outline-level="2"><text:bookmark-start text:name="__RefHeading___evolutions_semantiques_notables_8"/><text:bookmark-start text:name="evolutions_semantiques_notables"/>Évolutions sémantiques notables<text:bookmark-end text:name="__RefHeading___evolutions_semantiques_notables_8"/><text:bookmark-end text:name="evolutions_semantiques_notables"/></text:h>
      <text:p text:style-name="Text_20_body">Certains mots ont évolué au point de masquer leur origin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t français </text:p>
          </table:table-cell>
          <table:table-cell office:value-type="string" table:style-name="tableheader">
            <text:p text:style-name="Table_20_Heading"> Étymon latin </text:p>
          </table:table-cell>
          <table:table-cell office:value-type="string" table:style-name="tableheader">
            <text:p text:style-name="Table_20_Heading"> Sens originel </text:p>
          </table:table-cell>
          <table:table-cell office:value-type="string" table:style-name="tableheader">
            <text:p text:style-name="Table_20_Heading"> Sens actuel </text:p>
          </table:table-cell>
        </table:table-row>
        <table:table-row>
          <table:table-cell office:value-type="string" table:style-name="tablecell">
            <text:p text:style-name="tablealignleft"> <text:span text:style-name="Emphasis">étrange</text:span> </text:p>
          </table:table-cell>
          <table:table-cell office:value-type="string" table:style-name="tablecell">
            <text:p text:style-name="tablealignleft"> <text:span text:style-name="Emphasis">extraneus</text:span> (ce qui est dehors) </text:p>
          </table:table-cell>
          <table:table-cell office:value-type="string" table:style-name="tablecell">
            <text:p text:style-name="tablealignleft"> venu de l'extérieur, étranger </text:p>
          </table:table-cell>
          <table:table-cell office:value-type="string" table:style-name="tablecell">
            <text:p text:style-name="tablealignleft"> bizarre, inhabituel </text:p>
          </table:table-cell>
        </table:table-row>
        <table:table-row>
          <table:table-cell office:value-type="string" table:style-name="tablecell">
            <text:p text:style-name="tablealignleft"> <text:span text:style-name="Emphasis">évident</text:span> </text:p>
          </table:table-cell>
          <table:table-cell office:value-type="string" table:style-name="tablecell">
            <text:p text:style-name="tablealignleft"> <text:span text:style-name="Emphasis">ex + videre</text:span> (voir) </text:p>
          </table:table-cell>
          <table:table-cell office:value-type="string" table:style-name="tablecell">
            <text:p text:style-name="tablealignleft"> ce qui saute aux yeux </text:p>
          </table:table-cell>
          <table:table-cell office:value-type="string" table:style-name="tablecell">
            <text:p text:style-name="tablealignleft"> indiscutable, manifeste </text:p>
          </table:table-cell>
        </table:table-row>
        <table:table-row>
          <table:table-cell office:value-type="string" table:style-name="tablecell">
            <text:p text:style-name="tablealignleft"> <text:span text:style-name="Emphasis">éprouver</text:span> </text:p>
          </table:table-cell>
          <table:table-cell office:value-type="string" table:style-name="tablecell">
            <text:p text:style-name="tablealignleft"> <text:span text:style-name="Emphasis">ex + probare</text:span> (tester) </text:p>
          </table:table-cell>
          <table:table-cell office:value-type="string" table:style-name="tablecell">
            <text:p text:style-name="tablealignleft"> tester jusqu'au bout </text:p>
          </table:table-cell>
          <table:table-cell office:value-type="string" table:style-name="tablecell">
            <text:p text:style-name="tablealignleft"> ressentir ; mettre à l'épreuve </text:p>
          </table:table-cell>
        </table:table-row>
        <table:table-row>
          <table:table-cell office:value-type="string" table:style-name="tablecell">
            <text:p text:style-name="tablealignleft"> <text:span text:style-name="Emphasis">essayer</text:span> </text:p>
          </table:table-cell>
          <table:table-cell office:value-type="string" table:style-name="tablecell">
            <text:p text:style-name="tablealignleft"> <text:span text:style-name="Emphasis">exagiare</text:span> (peser) </text:p>
          </table:table-cell>
          <table:table-cell office:value-type="string" table:style-name="tablecell">
            <text:p text:style-name="tablealignleft"> peser, mesurer le poids </text:p>
          </table:table-cell>
          <table:table-cell office:value-type="string" table:style-name="tablecell">
            <text:p text:style-name="tablealignleft"> tenter, faire une tentative </text:p>
          </table:table-cell>
        </table:table-row>
        <table:table-row>
          <table:table-cell office:value-type="string" table:style-name="tablecell">
            <text:p text:style-name="tablealignleft"> <text:span text:style-name="Emphasis">étranger</text:span> </text:p>
          </table:table-cell>
          <table:table-cell office:value-type="string" table:style-name="tablecell">
            <text:p text:style-name="tablealignleft"> <text:span text:style-name="Emphasis">extraneus</text:span> </text:p>
          </table:table-cell>
          <table:table-cell office:value-type="string" table:style-name="tablecell">
            <text:p text:style-name="tablealignleft"> venu du dehors </text:p>
          </table:table-cell>
          <table:table-cell office:value-type="string" table:style-name="tablecell">
            <text:p text:style-name="tablealignleft"> personne d'une autre nation </text:p>
          </table:table-cell>
        </table:table-row>
      </table:table>
      <text:h text:style-name="Heading_20_2" text:outline-level="2"><text:bookmark-start text:name="__RefHeading___correspondance_avec_le_prefixe_slave_iz_9"/><text:bookmark-start text:name="correspondance_avec_le_prefixe_slave_iz"/>Correspondance avec le préfixe slave iz-<text:bookmark-end text:name="__RefHeading___correspondance_avec_le_prefixe_slave_iz_9"/><text:bookmark-end text:name="correspondance_avec_le_prefixe_slave_iz"/></text:h>
      <text:p text:style-name="Text_20_body">Le préfixe serbo-croate <text:span text:style-name="Strong_20_Emphasis">iz-</text:span> (variante <text:span text:style-name="Emphasis">is-</text:span> devant consonne sourde) est le cousin génétique direct de <text:span text:style-name="Emphasis">ex-</text:span>. Les deux remontent à <text:span text:style-name="Emphasis">*eǵʰs-</text:span>.</text:p>
      <text:list text:style-name="List_20_1" text:continue-numbering="false">
        <text:list-item>
          <text:p text:style-name="List_20_1_Content_First"> <text:span text:style-name="Emphasis">izraziti</text:span> ← <text:span text:style-name="Emphasis">iz + raziti</text:span> = exprimer (calque de <text:span text:style-name="Emphasis">ex + premere</text:span>)</text:p>
        </text:list-item>
        <text:list-item>
          <text:p text:style-name="List_20_1_Content"> <text:span text:style-name="Emphasis">izvući</text:span> ← <text:span text:style-name="Emphasis">iz + vući</text:span> = extraire (calque de <text:span text:style-name="Emphasis">ex + trahere</text:span>)</text:p>
        </text:list-item>
        <text:list-item>
          <text:p text:style-name="List_20_1_Content"> <text:span text:style-name="Emphasis">izvor</text:span> = source (ce qui jaillit dehors)</text:p>
        </text:list-item>
        <text:list-item>
          <text:p text:style-name="List_20_1_Content"> <text:span text:style-name="Emphasis">iskustvo</text:span> = expérience (<text:span text:style-name="Emphasis">is-</text:span> + racine de <text:span text:style-name="Emphasis">kusati</text:span>, goûter — « ce qu'on a tiré de l'épreuve »)</text:p>
        </text:list-item>
        <text:list-item>
          <text:p text:style-name="List_20_1_Content_Last"> <text:span text:style-name="Emphasis">rok je istekao</text:span> = le délai a expiré (litt. « le terme s'est écoulé dehors »)</text:p>
        </text:list-item>
      </text:list>
      <text:p text:style-name="Text_20_body"><text:span text:style-name="Emphasis">Iz-</text:span> a une forte affinité avec l'aspect perfectif en serbo-croate, cohérente avec la valeur d'accomplissement total décrite ci-dessus.</text:p>
      <text:h text:style-name="Heading_20_2" text:outline-level="2"><text:bookmark-start text:name="__RefHeading___phonologie_du_prefixe_en_francais_10"/><text:bookmark-start text:name="phonologie_du_prefixe_en_francais"/>Phonologie du préfixe en français<text:bookmark-end text:name="__RefHeading___phonologie_du_prefixe_en_francais_10"/><text:bookmark-end text:name="phonologie_du_prefixe_en_francais"/></text:h>
      <text:p text:style-name="Text_20_body">Le <text:span text:style-name="Emphasis">x</text:span> de <text:span text:style-name="Emphasis">ex-</text:span> subit des assimilations selon le contexte :</text:p>
      <text:list text:style-name="List_20_1" text:continue-numbering="false">
        <text:list-item>
          <text:p text:style-name="List_20_1_Content_First"> devant voyelle : <text:span text:style-name="Emphasis">ex-</text:span> se prononce [ɛgz] → <text:span text:style-name="Emphasis">examen</text:span>, <text:span text:style-name="Emphasis">exemple</text:span></text:p>
        </text:list-item>
        <text:list-item>
          <text:p text:style-name="List_20_1_Content"> devant consonne sourde : [ɛks] → <text:span text:style-name="Emphasis">expliquer</text:span>, <text:span text:style-name="Emphasis">exporter</text:span></text:p>
        </text:list-item>
        <text:list-item>
          <text:p text:style-name="List_20_1_Content_Last"> dans les mots populaires hérités : le groupe se réduit à <text:span text:style-name="Emphasis">é-</text:span> → <text:span text:style-name="Emphasis">étrange</text:span>, <text:span text:style-name="Emphasis">éprouver</text:span>, <text:span text:style-name="Emphasis">épuiser</text:span></text:p>
        </text:list-item>
      </text:list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list text:style-name="List_20_1" text:continue-numbering="false">
        <text:list-item>
          <text:p text:style-name="List_20_1_Content_First"> Préfixe <text:span text:style-name="Emphasis">in-</text:span> (mouvement vers l'intérieur, sens inverse)</text:p>
        </text:list-item>
        <text:list-item>
          <text:p text:style-name="List_20_1_Content"> Préfixe proto-slave <text:span text:style-name="Emphasis">*jьz-</text:span> et ses réflexes en BCMS</text:p>
        </text:list-item>
        <text:list-item>
          <text:p text:style-name="List_20_1_Content_Last"> <text:a xlink:type="simple" xlink:href="https://fr.wiktionary.org/wiki/ex-" text:style-name="Internet_20_link" text:visited-style-name="Visited_20_Internet_20_Link">ex- sur le Wiktionnai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vocabulaire:prefixes:ex:start</dc:title>
  </office:meta>
</office:document-meta>
</file>