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pu:lecons:langues:universel:methodes:anki:start"/><text:bookmark-start text:name="__RefHeading___anki_1"/><text:bookmark-start text:name="anki"/>anki<text:bookmark-end text:name="__RefHeading___anki_1"/><text:bookmark-end text:name="anki"/></text:h>
      <text:p text:style-name="Text_20_body"><text:a xlink:type="simple" xlink:href="https://kavodao.org/doku.php?id=aat:memoire:mnemotechnique:anki_perso:start" text:style-name="Internet_20_link" text:visited-style-name="Visited_20_Internet_20_Link">*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apu:lecons:langues:universel:methodes:anki:start</dc:title>
  </office:meta>
</office:document-meta>
</file>