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prononciation:start"/><text:bookmark-start text:name="__RefHeading___prononciation_1"/><text:bookmark-start text:name="prononciation"/>Prononciation<text:bookmark-end text:name="__RefHeading___prononciation_1"/><text:bookmark-end text:name="prononciation"/></text:h>
      <text:list text:style-name="List_20_1" text:continue-numbering="false">
        <text:list-item>
          <text:p text:style-name="List_20_1_Content_First"> <text:a xlink:type="simple" xlink:href="https://kavodao.org/doku.php?id=apu:lecons:langues:anglais:prononciation:start" text:style-name="Internet_20_link" text:visited-style-name="Visited_20_Internet_20_Link">Prononciation En</text:a></text:p>
        </text:list-item>
        <text:list-item>
          <text:p text:style-name="List_20_1_Content_Last"> <text:a xlink:type="simple" xlink:href="https://kavodao.org/doku.php?id=aat:travail:jeu_declic:serbe:prononciation:start" text:style-name="Internet_20_link" text:visited-style-name="Visited_20_Internet_20_Link">prononciation sr</text:a></text:p>
        </text:list-item>
      </text:list>
      <text:h text:style-name="Heading_20_3" text:outline-level="3"><text:bookmark-start text:name="__RefHeading___ressources_2"/><text:bookmark-start text:name="ressources"/>ressources<text:bookmark-end text:name="__RefHeading___ressources_2"/><text:bookmark-end text:name="ressources"/></text:h>
      <text:list text:style-name="List_20_1" text:continue-numbering="false">
        <text:list-item>
          <text:p text:style-name="LastListParagraph_List_20_1_Content_First"> site <text:a xlink:type="simple" xlink:href="https://forvo.com/languages/" text:style-name="Internet_20_link" text:visited-style-name="Visited_20_Internet_20_Link">https://forvo.com/language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prononciation:start</dc:title>
  </office:meta>
</office:document-meta>
</file>