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armar:navire:inventaire_coque:start"/><text:bookmark-start text:name="__RefHeading___inventaires_oeuvres_vives_1"/><text:bookmark-start text:name="inventaires_oeuvres_vives"/>Inventaires oeuvres vives<text:bookmark-end text:name="__RefHeading___inventaires_oeuvres_vives_1"/><text:bookmark-end text:name="inventaires_oeuvres_viv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armar:navire:inventaire_coque:start</dc:title>
  </office:meta>
</office:document-meta>
</file>