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physique:fondamentale:e_1_2mv:start"/><text:bookmark-start text:name="__RefHeading___e_1_2mv_1"/><text:bookmark-start text:name="e_1_2mv"/>E=1/2mv²<text:bookmark-end text:name="__RefHeading___e_1_2mv_1"/><text:bookmark-end text:name="e_1_2mv"/></text:h>
      <text:p text:style-name="Text_20_body">Energie potentielle d'un solide en mouv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physique:fondamentale:e_1_2mv:start</dc:title>
  </office:meta>
</office:document-meta>
</file>