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start"/><text:bookmark-start text:name="__RefHeading___lecons_1"/><text:bookmark-start text:name="lecons"/>Leçons<text:bookmark-end text:name="__RefHeading___lecons_1"/><text:bookmark-end text:name="lecons"/></text:h>
      <text:list text:style-name="List_20_1" text:continue-numbering="false">
        <text:list-item>
          <text:p text:style-name="List_20_1_Content_First"> <text:a xlink:type="simple" xlink:href="https://kavodao.org/doku.php?id=apu:lecons:mecanique:start" text:style-name="Internet_20_link" text:visited-style-name="Visited_20_Internet_20_Link">mécanique</text:a></text:p>
        </text:list-item>
        <text:list-item>
          <text:p text:style-name="List_20_1_Content"> <text:a xlink:type="simple" xlink:href="https://kavodao.org/doku.php?id=apu:lecons:physique:start" text:style-name="Internet_20_link" text:visited-style-name="Visited_20_Internet_20_Link">physique</text:a></text:p>
        </text:list-item>
        <text:list-item>
          <text:p text:style-name="List_20_1_Content"> <text:a xlink:type="simple" xlink:href="https://kavodao.org/doku.php?id=apu:lecons:electricite:start" text:style-name="Internet_20_link" text:visited-style-name="Visited_20_Internet_20_Link">électricité</text:a></text:p>
        </text:list-item>
        <text:list-item>
          <text:p text:style-name="List_20_1_Content"> <text:a xlink:type="simple" xlink:href="https://kavodao.org/doku.php?id=apu:lecons:informatique:start" text:style-name="Internet_20_link" text:visited-style-name="Visited_20_Internet_20_Link">informatique</text:a></text:p>
        </text:list-item>
        <text:list-item>
          <text:p text:style-name="List_20_1_Content"> techniques : </text:p>
        </text:list-item>
        <text:list-item>
          <text:p text:style-name="List_20_1_Content"> <text:a xlink:type="simple" xlink:href="https://kavodao.org/doku.php?id=apu:lecons:langues:start" text:style-name="Internet_20_link" text:visited-style-name="Visited_20_Internet_20_Link">langues</text:a> </text:p>
        </text:list-item>
        <text:list-item>
          <text:p text:style-name="List_20_1_Content"> <text:a xlink:type="simple" xlink:href="https://kavodao.org/doku.php?id=apu:lecons:geo:start" text:style-name="Internet_20_link" text:visited-style-name="Visited_20_Internet_20_Link">Géographie</text:a></text:p>
        </text:list-item>
        <text:list-item>
          <text:p text:style-name="List_20_1_Content"> <text:a xlink:type="simple" xlink:href="https://kavodao.org/doku.php?id=apu:lecons:marmar:start" text:style-name="Internet_20_link" text:visited-style-name="Visited_20_Internet_20_Link">marine marchande</text:a></text:p>
        </text:list-item>
        <text:list-item>
          <text:p text:style-name="List_20_1_Content"> <text:a xlink:type="simple" xlink:href="https://kavodao.org/doku.php?id=apu:lecons:agriculture:start" text:style-name="Internet_20_link" text:visited-style-name="Visited_20_Internet_20_Link">agriculture</text:a></text:p>
        </text:list-item>
        <text:list-item>
          <text:p text:style-name="List_20_1_Content"> arts : </text:p>
          <text:list text:style-name="List_20_1">
            <text:list-item>
              <text:p text:style-name="List_20_1_Content_Last"> <text:a xlink:type="simple" xlink:href="https://kavodao.org/doku.php?id=apu:lecons:arts:srythme:start" text:style-name="Internet_20_link" text:visited-style-name="Visited_20_Internet_20_Link">Rythme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start</dc:title>
  </office:meta>
</office:document-meta>
</file>